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ign_map_categories"/><text:bookmark-start text:name="__RefHeading___assign_map_categories_1"/><text:bookmark-start text:name="assign_map_categories"/>Assign Map Categories<text:bookmark-end text:name="__RefHeading___assign_map_categories_1"/><text:bookmark-end text:name="assign_map_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pies an input map to the output and assigns it a given categorization, either replacing the map's existing categorization or combining the two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hat receives the new categoriza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Input Categories  </text:p>
          </table:table-cell>
          <table:table-cell office:value-type="string" table:style-name="tablecell">
            <text:p text:style-name="tablealignleft"> <text:a xlink:type="simple" xlink:href="https://www.dinamicaego.com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Categorization to assign to the output map. If not specified, the categorization is automatically generated from the image values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Combine Categories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ombines Input Categories with the input map's own categorization. If false, the input map's categorization is replaced by Input Categorie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Map  </text:p>
          </table:table-cell>
          <table:table-cell office:value-type="string" table:style-name="tablecell">
            <text:p text:style-name="tablealignleft"> <text:a xlink:type="simple" xlink:href="https://www.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Copy of the input map with the new categoriz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Combine Categories is true, categories from Input Categories take priority over the input map's own categorization: if both define a category under the same name or value, the input map's category is replaced by the one from Input Categori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ssignMap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ssign_map_categories</dc:title>
  </office:meta>
</office:document-meta>
</file>