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olean_value"/><text:bookmark-start text:name="__RefHeading___boolean_value_1"/><text:bookmark-start text:name="boolean_value"/>Boolean Value<text:bookmark-end text:name="__RefHeading___boolean_value_1"/><text:bookmark-end text:name="boolean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boolea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Boolean valu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Boolean value or constant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as previously known as “Bool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Boolean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oolean_value</dc:title>
  </office:meta>
</office:document-meta>
</file>