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to_feature_map"/><text:bookmark-start text:name="__RefHeading___calc_distance_to_feature_map_1"/><text:bookmark-start text:name="calc_distance_to_feature_map"/>Calc Distance To Feature Map<text:bookmark-end text:name="__RefHeading___calc_distance_to_feature_map_1"/><text:bookmark-end text:name="calc_distance_to_featur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representing the Euclidean distance, in meters, from every cell to the nearest cell representing a featur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for which distances are calculated. A feature is represented by any non-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restricting which cells have their distance calculated: only cells whose corresponding cell in Mask is non-null have a distance calculated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istance map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istance map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Truncate Distanc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distance exceeding the largest value representable in the output map is truncated to that largest value instead of reporting an error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istance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istances, in meters, with the same dimensions as Sourc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Mask only restricts which cells receive a calculated distance in the output; it has no effect on which cells of Source are collected as features, so a feature located outside the area defined by Mask still influences the result.</text:p>
      <text:p text:style-name="Text_20_body">Raises an error if Null Value is not compatible with Cell Type.</text:p>
      <text:p text:style-name="Text_20_body">Reports a warning if Cell Type could degrade performa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ToFeatur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to_feature_map</dc:title>
  </office:meta>
</office:document-meta>
</file>