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integral_map"/><text:bookmark-start text:name="__RefHeading___calc_integral_map_1"/><text:bookmark-start text:name="calc_integral_map"/>Calc Integral Map<text:bookmark-end text:name="__RefHeading___calc_integral_map_1"/><text:bookmark-end text:name="calc_integr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nerates an integral image (summed-area table) from a map: each output cell holds the cumulative sum of all cells up to and including its position. See <text:a xlink:type="simple" xlink:href="https://en.wikipedia.org/wiki/Summed-area_table" text:style-name="Internet_20_link" text:visited-style-name="Visited_20_Internet_20_Link">Summed-area table</text:a> for background on the techniq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the cumulative sum is calculated from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Full Precision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output map uses the largest available cell type, avoiding precision errors when the running sum could exceed Input's cell type range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Resulting integral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Integr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integral_map</dc:title>
  </office:meta>
</office:document-meta>
</file>