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kernel_map"/><text:bookmark-start text:name="__RefHeading___calc_kernel_map_1"/><text:bookmark-start text:name="calc_kernel_map"/>Calc Kernel Map<text:bookmark-end text:name="__RefHeading___calc_kernel_map_1"/><text:bookmark-end text:name="calc_kerne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kernel density of an event map representing a point patter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vent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showing the location of events. Events are represented by non-null cells, indicating the number of occurrences on the cell.  </text:p>
          </table:table-cell>
        </table:table-row>
        <table:table-row>
          <table:table-cell office:value-type="string" table:style-name="tablecell">
            <text:p text:style-name="tablealignleft"> Band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adius, in meters, of the disc centered on each cell within which events contribute to the kernel estimat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ull cells mask the kernel calculatio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calculated kernel map.  </text:p>
          </table:table-cell>
          <table:table-cell office:value-type="string" table:style-name="tablecell">
            <text:p text:style-name="tablealignleft"> .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rne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showing the kernel density estimate for each cell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Kernel density estimation produces a continuous estimate of the spatial intensity of a point pattern, making it possible to explore hotspots and other patterns in the distribution of events even when overlapping points would make visual inspection misleading.</text:p>
      <text:p text:style-name="Text_20_body">Increasing Bandwidth spreads the density estimate over a wider area around each cluster: with a large bandwidth the density appears flatter and local features are obscured, while a small bandwidth reveals local hotspot patterns more sharply.</text:p>
      <text:p text:style-name="Text_20_body">The kernel function used is the quartic function k(h) = (3/PI)*(1-h^2)^2.</text:p>
      <text:p text:style-name="Text_20_body"><text:span text:style-name="Strong_20_Emphasis">References</text:span></text:p>
      <text:p text:style-name="Text_20_body">Bailey, T. and Gatrell, A., 1995: Interactive Spatial Data Analysis. Longman, Harlow.</text:p>
      <text:p text:style-name="Text_20_body">Silverman, W., 1986: Density estimation. Chapman and Hall, Lond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Kerne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kernel_map</dc:title>
  </office:meta>
</office:document-meta>
</file>