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difference"/><text:bookmark-start text:name="__RefHeading___calc_lookup_table_difference_1"/><text:bookmark-start text:name="calc_lookup_table_difference"/>Calc Lookup Table Difference<text:bookmark-end text:name="__RefHeading___calc_lookup_table_difference_1"/><text:bookmark-end text:name="calc_lookup_table_differenc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the difference between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first lookup table.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Symmetrical Differenc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symmetrical difference between First Table and Second Table is calculated, keeping the keys present in only one of the two tables; if false, the relative complement is calculated instead, keeping only the keys of First Table that do not occur in Second Tabl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key and value column names of Result are inherited from First Table.</text:p>
      <text:p text:style-name="Text_20_body">For background on the two set operations this functor can compute, see <text:a xlink:type="simple" xlink:href="https://en.wikipedia.org/wiki/Complement_(set_theory)#Relative_complement" text:style-name="Internet_20_link" text:visited-style-name="Visited_20_Internet_20_Link">relative complement</text:a> and <text:a xlink:type="simple" xlink:href="https://en.wikipedia.org/wiki/Symmetric_difference" text:style-name="Internet_20_link" text:visited-style-name="Visited_20_Internet_20_Link">symmetric differenc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Differe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difference</dc:title>
  </office:meta>
</office:document-meta>
</file>