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lookup_table_intersection"/><text:bookmark-start text:name="__RefHeading___calc_lookup_table_intersection_1"/><text:bookmark-start text:name="calc_lookup_table_intersection"/>Calc Lookup Table Intersection<text:bookmark-end text:name="__RefHeading___calc_lookup_table_intersection_1"/><text:bookmark-end text:name="calc_lookup_table_interse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the lookup table that is the intersection of two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rst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first lookup table.  </text:p>
          </table:table-cell>
        </table:table-row>
        <table:table-row>
          <table:table-cell office:value-type="string" table:style-name="tablecell">
            <text:p text:style-name="tablealignleft"> Second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second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First Table To Solve Duplicated Key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nd a key occurs in both tables, the value from First Table is kept; if false, the value from Second Table is kept instead.  </text:p>
          </table:table-cell>
          <table:table-cell office:value-type="string" table:style-name="tablecell">
            <text:p text:style-name="tablealignleft"> Tru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resulting lookup table, containing only the keys present in both First Table and Second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key and value column names of Result are inherited from First Table.</text:p>
      <text:p text:style-name="Text_20_body">For background on this operation, see <text:a xlink:type="simple" xlink:href="https://en.wikipedia.org/wiki/Intersection_(set_theory)" text:style-name="Internet_20_link" text:visited-style-name="Visited_20_Internet_20_Link">set intersection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LookupTableInters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lookup_table_intersection</dc:title>
  </office:meta>
</office:document-meta>
</file>