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union"/><text:bookmark-start text:name="__RefHeading___calc_lookup_table_union_1"/><text:bookmark-start text:name="calc_lookup_table_union"/>Calc Lookup Table Union<text:bookmark-end text:name="__RefHeading___calc_lookup_table_union_1"/><text:bookmark-end text:name="calc_lookup_table_un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lookup table that is the union of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rst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first lookup table.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First Table To Solve Duplicated Ke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d a key occurs in both tables, the value from First Table is kept; if false, the value from Second Table is kept instead.  </text:p>
          </table:table-cell>
          <table:table-cell office:value-type="string" table:style-name="tablecell">
            <text:p text:style-name="tablealignleft"> Tru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resulting lookup table, containing every key present in First Table or Second Table (or both)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key and value column names of Result are inherited from First Table.</text:p>
      <text:p text:style-name="Text_20_body">For background on this operation, see <text:a xlink:type="simple" xlink:href="https://en.wikipedia.org/wiki/Union_(set_theory)" text:style-name="Internet_20_link" text:visited-style-name="Visited_20_Internet_20_Link">set union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Un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union</dc:title>
  </office:meta>
</office:document-meta>
</file>