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ighborhood"/><text:bookmark-start text:name="__RefHeading___calc_neighborhood_1"/><text:bookmark-start text:name="calc_neighborhood"/>Calc Neighborhood<text:bookmark-end text:name="__RefHeading___calc_neighborhood_1"/><text:bookmark-end text:name="calc_neighborhoo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relationship of neighboring features in a featur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whose non-null cells correspond to features. If Source does not define a null value, this functor reports an err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Only Orthogonals Are Allowed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cells connected orthogonally (horizontally/vertically) are considered neighbors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Window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neighbor search window. Even values are rounded up to the nearest odd number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Window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neighbor search window. Even values are rounded up to the nearest odd number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 </text:p>
          </table:table-cell>
          <table:table-cell office:value-type="string" table:style-name="tablecell">
            <text:p text:style-name="tablealignleft"> <text:a xlink:type="simple" xlink:href="https://www.dinamicaego.com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Relationship of neighboring featur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values present in Source's categorization are used to calculate neighbors; other values are ignored.</text:p>
      <text:p text:style-name="Text_20_body">A reflexive relationship, with weight 0.0, is always defined for every value present in the categorization, so that even values without neighbors are represented in the resulting table.</text:p>
      <text:p text:style-name="Text_20_body">A relationship between two neighbors always has weight 1.0, and is represented by two entries: the relationship found and its symmetric counterpar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Neighborhoo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ighborhood</dc:title>
  </office:meta>
</office:document-meta>
</file>