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hway_map"/><text:bookmark-start text:name="__RefHeading___calc_pathway_map_1"/><text:bookmark-start text:name="calc_pathway_map"/>Calc Pathway Map<text:bookmark-end text:name="__RefHeading___calc_pathway_map_1"/><text:bookmark-end text:name="calc_pathwa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shortest pathway between source features and an existing network of path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the initial network of paths. Non-null value cells represent paths. If Network does not define a null value, this functor reports an error during execution.  </text:p>
          </table:table-cell>
        </table:table-row>
        <table:table-row>
          <table:table-cell office:value-type="string" table:style-name="tablecell">
            <text:p text:style-name="tablealignleft"> Sourc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source features from which pathways are searched for. Features are represented by non-null values.  </text:p>
          </table:table-cell>
        </table:table-row>
        <table:table-row>
          <table:table-cell office:value-type="string" table:style-name="tablecell">
            <text:p text:style-name="tablealignleft"> Costs Or Direction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cost of building paths connecting the chosen destinations to the closest network, or map of the direction toward the least-cost cell from the current cell. Negative or zero costs indicate places where the network already exists.  </text:p>
          </table:table-cell>
        </table:table-row>
        <table:table-row>
          <table:table-cell office:value-type="string" table:style-name="tablecell">
            <text:p text:style-name="tablealignleft"> Input Represents Direction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osts Or Directions is assumed to represent cost directions; otherwise, it is assumed to represent costs. A cost-direction cell can only take the eight values corresponding to the directions of a Moore neighborhood: None=0, NW=1, N=2, NE=3, E=4, SE=5, S=6, SW=7, and W=8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d Input Represents Directions is false, ties for the lowest cost are broken randomly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Merge Network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map of new paths is merged into the initial network map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the resulting network: the initial network map plus the new paths when Merge Networks is true, or just the new paths otherwise. Network has the same dimensions as the input Network map, and a single lay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source feature is ignored by the pathway search if the cost or direction cell at its starting position equals the null value; if the null value is found at any other cell along a path, this functor reports an error.</text:p>
      <text:p text:style-name="Text_20_body">This functor reports an error if a local minimum is found on the cost map.</text:p>
      <text:p text:style-name="Text_20_body">Sources uses Map Type, rather than Categorical Map Type, so that Calc Destination Map can be connected directly to it in a typical road-construction arrangemen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hway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7" text:style-name="Internet_20_link" text:visited-style-name="Visited_20_Internet_20_Link">Lesson 17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hway_map</dc:title>
  </office:meta>
</office:document-meta>
</file>