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patial_lag"/><text:bookmark-start text:name="__RefHeading___calc_spatial_lag_1"/><text:bookmark-start text:name="calc_spatial_lag"/>Calc Spatial Lag<text:bookmark-end text:name="__RefHeading___calc_spatial_lag_1"/><text:bookmark-end text:name="calc_spatial_la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tainer that iteratively solves a spatial lag regression, y = pLag * W * y + X * B + E, over independent variables registered inside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 Lag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Spatial autoregressive coefficient (p) used in the regression.  </text:p>
          </table:table-cell>
        </table:table-row>
        <table:table-row>
          <table:table-cell office:value-type="string" table:style-name="tablecell">
            <text:p text:style-name="tablealignleft"> W Neighborhoods  </text:p>
          </table:table-cell>
          <table:table-cell office:value-type="string" table:style-name="tablecell">
            <text:p text:style-name="tablealignleft"> <text:a xlink:type="simple" xlink:href="https://www.dinamicaego.com/dokuwiki/doku.php?id=neighborhood_table_type" text:style-name="Internet_20_link" text:visited-style-name="Visited_20_Internet_20_Link">Neighborhood Table Type</text:a>  </text:p>
          </table:table-cell>
          <table:table-cell office:value-type="string" table:style-name="tablecell">
            <text:p text:style-name="tablealignleft"> Spatial weight matrix (W) used in the regression.  </text:p>
          </table:table-cell>
        </table:table-row>
        <table:table-row>
          <table:table-cell office:value-type="string" table:style-name="tablecell">
            <text:p text:style-name="tablealignleft"> X1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Values of the observed dependent variable (X1) for each region. When the observed result is not yet known, X1 stands in for it; in that case, supply a lookup table with the same number of records and every value set to zero.  </text:p>
          </table:table-cell>
        </table:table-row>
        <table:table-row>
          <table:table-cell office:value-type="string" table:style-name="tablecell">
            <text:p text:style-name="tablealignleft"> B Coefficients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Regression coefficients (B): the coefficient of the observed variable (index 0), followed by the coefficient of each independent variable registered in this container.  </text:p>
          </table:table-cell>
        </table:table-row>
        <table:table-row>
          <table:table-cell office:value-type="string" table:style-name="tablecell">
            <text:p text:style-name="tablealignleft"> E Error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Random error term (E) of the regress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 Resul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Result (y) of the equation y = pLag * W * y + X * B + E, solved iteratively until convergence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 Predicted Resul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Predicted result (y</text:p>
          </table:table-cell>
          <table:table-cell office:value-type="string" table:style-name="tableheader">
            <text:p text:style-name="Table_20_Heading">) of the equation y</text:p>
          </table:table-cell>
          <table:table-cell office:value-type="string" table:style-name="tableheader">
            <text:p text:style-name="Table_20_Heading"> = pLag * W * X1 + X * B + 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tatistics" text:style-name="Internet_20_link" text:visited-style-name="Visited_20_Internet_20_Link"> Statistic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independent variables (X) used in the regression are registered inside this container by functors representing a numbered table (Number Table), each identified by a sequential number starting at 1.</text:p>
      <text:p text:style-name="Text_20_body">The number of coefficients supplied in B Coefficients must equal the number of independent variables registered in this container, plus one for the observed variable's own coefficient (index 0).</text:p>
      <text:p text:style-name="Text_20_body">W represents the spatial interaction of a phenomenon: in a binary weight matrix, unit i is a neighbor of unit j when the corresponding matrix cell is 1.</text:p>
      <text:p text:style-name="Text_20_body"><text:span text:style-name="Strong_20_Emphasis">References</text:span></text:p>
      <text:p text:style-name="Text_20_body">ANSELIN, L. SpaceStat Tutorial. Urbana-Champaign, University of Illinois, 1992.</text:p>
      <text:p text:style-name="Text_20_body">ANSELIN, L. Spatial Externalities, Spatial Multipliers and Spatial Econometrics. Urbana-Champaign, University of Illinois, 2002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patialLa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patial_lag</dc:title>
  </office:meta>
</office:document-meta>
</file>