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map2"/><text:bookmark-start text:name="__RefHeading___calculate_map2_1"/><text:bookmark-start text:name="calculate_map2"/>Calculate Map2<text:bookmark-end text:name="__RefHeading___calculate_map2_1"/><text:bookmark-end text:name="calculate_map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span text:style-name="Strong_20_Emphasis">This functor is deprecated.</text:span> It computes a new continuous raster map by evaluating an algebraic or logical expression independently for every cell of the output map, in exactly the same way as <text:a xlink:type="simple" xlink:href="https://www.dinamicaego.com/dokuwiki/doku.php?id=calculate_map" text:style-name="Internet_20_link" text:visited-style-name="Visited_20_Internet_20_Link">Calculate Map</text:a>. It is kept only so that older models built with it continue to load and run; new models should use <text:a xlink:type="simple" xlink:href="https://www.dinamicaego.com/dokuwiki/doku.php?id=calculate_map" text:style-name="Internet_20_link" text:visited-style-name="Visited_20_Internet_20_Link">Calculate Map</text:a> instea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formula used to compute each output cell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type for each output cell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Sentinel value representing “no data” in the output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only non-null cells are stored, saving memory at the expense of random-access speed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ference map whose spatial format (extent, resolution, projection) is applied to the output; its category information, if any, is ignor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Computed output map. Its dimensions come from the connected input maps, or from Result Format when give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Behaves identically to <text:a xlink:type="simple" xlink:href="https://www.dinamicaego.com/dokuwiki/doku.php?id=calculate_map" text:style-name="Internet_20_link" text:visited-style-name="Visited_20_Internet_20_Link">Calculate Map</text:a> in every respect except its internal name; see that functor's Notes for the hook mechanism, image virtualization, and null-value handling that both share.</text:p>
      <text:p text:style-name="Text_20_body">This functor is obsolete and is retained only for backward compatibility with existing model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Map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map2</dc:title>
  </office:meta>
</office:document-meta>
</file>