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tegorical_map"/><text:bookmark-start text:name="__RefHeading___categorical_map_1"/><text:bookmark-start text:name="categorical_map"/>Categorical Map<text:bookmark-end text:name="__RefHeading___categorical_map_1"/><text:bookmark-end text:name="categoric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categorical map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Value or constant representing a map whose cells are categori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Value or constant representing a map whose cells are categories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tegoric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tegorical_map</dc:title>
  </office:meta>
</office:document-meta>
</file>