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es"/><text:bookmark-start text:name="__RefHeading___categories_1"/><text:bookmark-start text:name="categories"/>Categories<text:bookmark-end text:name="__RefHeading___categories_1"/><text:bookmark-end text:name="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categorizatio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Value or constant representing an image categoriza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Value or constant representing an image categorization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es</dc:title>
  </office:meta>
</office:document-meta>
</file>