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zation_type"/><text:bookmark-start text:name="__RefHeading___categorization_type_1"/><text:bookmark-start text:name="categorization_type"/>Categorization Type<text:bookmark-end text:name="__RefHeading___categorization_type_1"/><text:bookmark-end text:name="categorization_type"/></text:h>
      <text:p text:style-name="Text_20_body">A <text:span text:style-name="Strong_20_Emphasis">categorization</text:span> is a set of categories (classes) used to label the cells of a <text:a xlink:type="simple" xlink:href="https://www.dinamicaego.com/dokuwiki/doku.php?id=categorical_map_type" text:style-name="Internet_20_link" text:visited-style-name="Visited_20_Internet_20_Link">Categorical Map</text:a> — each category defined by a value, a name, and a display color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constant representing a set of categories is written in <text:a xlink:type="simple" xlink:href="https://www.dinamicaego.com/dokuwiki/doku.php?id=ego_script" text:style-name="Internet_20_link" text:visited-style-name="Visited_20_Internet_20_Link">EGO Script</text:a> using the following syntax:</text:p>
      <text:p text:style-name="Preformatted_20_Text">[<text:line-break/><text:s text:c="2"/>1, "Rondonia", (139, 35, 35),<text:line-break/><text:s text:c="2"/>2, "Acre", (105, 211, 169),<text:line-break/><text:s text:c="2"/>3, "Amazonas", (149, 149, 238),<text:line-break/><text:s text:c="2"/>4, "Roraima", (177, 177, 66),<text:line-break/><text:s text:c="2"/>5, "Para", (238, 203, 149),<text:line-break/><text:s text:c="2"/>6, "Amapa", (62, 12, 96),<text:line-break/><text:s text:c="2"/>7, "Tocantins", (238, 149, 149),<text:line-break/><text:s text:c="2"/>8, "Maranhao", (51, 255, 204),<text:line-break/><text:s text:c="2"/>9, "Mato_Grosso", (211, 105, 211)<text:line-break/>]</text:p>
      <text:p text:style-name="Text_20_body">Each line describes one category through three elements: its value, name, and color.</text:p>
      <text:list text:style-name="List_20_1" text:continue-numbering="false">
        <text:list-item>
          <text:p text:style-name="List_20_1_Content_First"> <text:span text:style-name="Strong_20_Emphasis">Value</text:span> — a signed 32-bit integer corresponding to a cell value in a categorical map, in the range -2,147,483,648 to 2,147,483,647. Ex: <text:span text:style-name="Source_20_Text">-10</text:span>, <text:span text:style-name="Source_20_Text">1</text:span>, <text:span text:style-name="Source_20_Text">200</text:span>.</text:p>
        </text:list-item>
        <text:list-item>
          <text:p text:style-name="List_20_1_Content"> <text:span text:style-name="Strong_20_Emphasis">Name</text:span> — a non-empty string enclosed in double quotes. It must start with a letter, followed by letters, numbers, and underscores (<text:span text:style-name="Source_20_Text">_</text:span>). Ex: <text:span text:style-name="Source_20_Text">“forest”</text:span>, <text:span text:style-name="Source_20_Text">“deforestation”</text:span>, <text:span text:style-name="Source_20_Text">“class_1”</text:span>.</text:p>
        </text:list-item>
        <text:list-item>
          <text:p text:style-name="List_20_1_Content_Last"> <text:span text:style-name="Strong_20_Emphasis">Color</text:span> — a three-element tuple enclosed in parentheses, using the <text:a xlink:type="simple" xlink:href="https://en.wikipedia.org/wiki/RGB_color_model" text:style-name="Internet_20_link" text:visited-style-name="Visited_20_Internet_20_Link">(R, G, B) notation</text:a>: red, green, and blue components, in that order. Each component must be in the range [0, 255]. Ex: <text:span text:style-name="Source_20_Text">(255, 0, 0)</text:span>, <text:span text:style-name="Source_20_Text">(128, 128, 128)</text:span>. <text:span text:style-name="Source_20_Text">(0, 0, 0)</text:span> is black and <text:span text:style-name="Source_20_Text">(255, 255, 255)</text:span> is white.</text:p>
        </text:list-item>
      </text:list>
      <text:p text:style-name="Text_20_body">Commas between elements are optional. Categories do not need to be contiguous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Because a category value is a signed 32-bit integer, a categorization cannot be attached to a map whose cell type is Unsigned 32-bit Integer or Float 32-bit — neither type can represent the full range and precision of a signed 32-bit integer.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A categorization accepts at most 20,000,000 categories; defining more raises an error. This default is used in most situations and is rarely a practical limit.</text:p>
          </table:table-cell>
        </table:table-row>
      </table:table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table_type" text:style-name="Internet_20_link" text:visited-style-name="Visited_20_Internet_20_Link">Table Type</text:a>, <text:a xlink:type="simple" xlink:href="https://www.dinamicaego.com/dokuwiki/doku.php?id=categorical_map_type" text:style-name="Internet_20_link" text:visited-style-name="Visited_20_Internet_20_Link">Categorical Map</text:a> — a Categorical Map converts directly to its Categorization, extracting the value/name/color definitions already attached to the map; this is a separate, one-way path from the Table Type conversion below and does not pass through a Tabl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dinamicaego.com/dokuwiki/doku.php?id=table_type" text:style-name="Internet_20_link" text:visited-style-name="Visited_20_Internet_20_Link">Table Type</text:a>.</text:p>
        </text:list-item>
      </text:list>
      <text:p text:style-name="Text_20_body">The <text:a xlink:type="simple" xlink:href="https://www.dinamicaego.com/dokuwiki/doku.php?id=table_type" text:style-name="Internet_20_link" text:visited-style-name="Visited_20_Internet_20_Link">Table Type</text:a> conversion works in both directions — from a Table into a Categorization, and from a Categorization into a Table. In either direction, the table must have the following columns, in ord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lum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ategory value  </text:p>
          </table:table-cell>
          <table:table-cell office:value-type="string" table:style-name="tablecell">
            <text:p text:style-name="tablealignleft"> <text:span text:style-name="Source_20_Text">*#real</text:span> (key)  </text:p>
          </table:table-cell>
          <table:table-cell office:value-type="string" table:style-name="tablecell">
            <text:p text:style-name="tablealignleft"> The category value. </text:p>
          </table:table-cell>
        </table:table-row>
        <table:table-row>
          <table:table-cell office:value-type="string" table:style-name="tablecell">
            <text:p text:style-name="tablealignleft"> Category name  </text:p>
          </table:table-cell>
          <table:table-cell office:value-type="string" table:style-name="tablecell">
            <text:p text:style-name="tablealignleft"> <text:span text:style-name="Source_20_Text">#string</text:span>  </text:p>
          </table:table-cell>
          <table:table-cell office:value-type="string" table:style-name="tablecell">
            <text:p text:style-name="tablealignleft"> The category name. If left blank when converting into a Categorization, the category is automatically named using the pattern <text:span text:style-name="Source_20_Text">class_N</text:span> — or <text:span text:style-name="Source_20_Text">class_nN</text:span> if the value is negative, where N is the absolute value — the same fallback used for any category left unnamed. </text:p>
          </table:table-cell>
        </table:table-row>
        <table:table-row>
          <table:table-cell office:value-type="string" table:style-name="tablecell">
            <text:p text:style-name="tablealignleft"> Category red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red color component, in the range [0, 255]. </text:p>
          </table:table-cell>
        </table:table-row>
        <table:table-row>
          <table:table-cell office:value-type="string" table:style-name="tablecell">
            <text:p text:style-name="tablealignleft"> Category green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green color component, in the range [0, 255]. </text:p>
          </table:table-cell>
        </table:table-row>
        <table:table-row>
          <table:table-cell office:value-type="string" table:style-name="tablecell">
            <text:p text:style-name="tablealignleft"> Category blue color  </text:p>
          </table:table-cell>
          <table:table-cell office:value-type="string" table:style-name="tablecell">
            <text:p text:style-name="tablealignleft"> <text:span text:style-name="Source_20_Text">#real</text:span>  </text:p>
          </table:table-cell>
          <table:table-cell office:value-type="string" table:style-name="tablecell">
            <text:p text:style-name="tablealignleft"> The category's blue color component, in the range [0, 255]. </text:p>
          </table:table-cell>
        </table:table-row>
      </table:table>
      <text:p text:style-name="Text_20_body">The following CSV table represents the same categories shown in the EGO Script example above:</text:p>
      <text:p text:style-name="Preformatted_20_Text">Value*, Name, Color_Red, Color_Green, Color_Blue, <text:line-break/>1, Rondonia, 139, 35, 35,<text:line-break/>2, Acre, 105, 211, 169,<text:line-break/>3, Amazonas, 149, 149, 238,<text:line-break/>4, Roraima, 177, 177, 66,<text:line-break/>5, Para, 238, 203, 149,<text:line-break/>6, Amapa, 62, 12, 96,<text:line-break/>7, Tocantins, 238, 149, 149,<text:line-break/>8, Maranhao, 51, 255, 204,<text:line-break/>9, Mato_Grosso, 211, 105, 211</text:p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zation_type</dc:title>
  </office:meta>
</office:document-meta>
</file>