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_group"/><text:bookmark-start text:name="__RefHeading___create_lookup_table_group_1"/><text:bookmark-start text:name="create_lookup_table_group"/>Create Lookup Table Group<text:bookmark-end text:name="__RefHeading___create_lookup_table_group_1"/><text:bookmark-end text:name="create_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reates a lookup table group out of a series of lookup tables connected inside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Group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The resulting lookup table group, comprising the set of lookup tables connected inside this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Each lookup table inside this container must be provided by a corresponding <text:a xlink:type="simple" xlink:href="https://www.dinamicaego.com/dokuwiki/doku.php?id=number_table" text:style-name="Internet_20_link" text:visited-style-name="Visited_20_Internet_20_Link">Number Table</text:a> hook.</text:p>
      <text:p text:style-name="Text_20_body">The numbers assigned by the Number Table hooks must be sequential, starting at 1 with no gaps (1, 2, 3, and so on); otherwise this functor reports an error asking for the offending number to be renumbered.</text:p>
      <text:p text:style-name="Text_20_body">The tables can later be retrieved individually from the group with <text:a xlink:type="simple" xlink:href="https://www.dinamicaego.com/dokuwiki/doku.php?id=extract_lookup_table_from_lookup_table_group" text:style-name="Internet_20_link" text:visited-style-name="Visited_20_Internet_20_Link">Extract Lookup Table From Lookup Table Group</text:a>, using the same sequential number as the inde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_group</dc:title>
  </office:meta>
</office:document-meta>
</file>