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eate_spatial_index_for_2d_points"/><text:bookmark-start text:name="__RefHeading___create_spatial_index_for_2d_points_1"/><text:bookmark-start text:name="create_spatial_index_for_2d_points"/>Create Spatial Index For 2D Points<text:bookmark-end text:name="__RefHeading___create_spatial_index_for_2d_points_1"/><text:bookmark-end text:name="create_spatial_index_for_2d_point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reates a 2D coordinate spatial index from a table of point properti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Point Properties  </text:p>
          </table:table-cell>
          <table:table-cell office:value-type="string" table:style-name="tablecell">
            <text:p text:style-name="tablealignleft"> <text:a xlink:type="simple" xlink:href="https://www.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able of point properties mapping each point's id to its 2D coordinates, in the format “Point_Id*:real, Point_Y:real, Point_X:real”. Point_Y and Point_X hold the Y and X components of each point's location; the unit is arbitrary, and any Cartesian coordinate system can be used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patial Index  </text:p>
          </table:table-cell>
          <table:table-cell office:value-type="string" table:style-name="tablecell">
            <text:p text:style-name="tablealignleft"> <text:a xlink:type="simple" xlink:href="https://www.dinamicaego.com/dokuwiki/doku.php?id=spatial_index_2d_point_type" text:style-name="Internet_20_link" text:visited-style-name="Visited_20_Internet_20_Link">Spatial Index 2D Point Type</text:a>  </text:p>
          </table:table-cell>
          <table:table-cell office:value-type="string" table:style-name="tablecell">
            <text:p text:style-name="tablealignleft"> 2D coordinate spatial index created from Point Propertie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spatial_index:2d_points" text:style-name="Internet_20_link" text:visited-style-name="Visited_20_Internet_20_Link"> Spatial Index: 2D Points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spatial index represents the spatial organization of the points in the 2D plane, letting other functors query the relative position of point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reateSpatialIndexFor2DPoint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reate_spatial_index_for_2d_points</dc:title>
  </office:meta>
</office:document-meta>
</file>