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termine_transition_matrix"/><text:bookmark-start text:name="__RefHeading___determine_transition_matrix_1"/><text:bookmark-start text:name="determine_transition_matrix"/>Determine Transition Matrix<text:bookmark-end text:name="__RefHeading___determine_transition_matrix_1"/><text:bookmark-end text:name="determine_transition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termines a matrix of transition rates between two time-series maps: a single-step transition matrix for the entire period between the initial and final landscape maps, and a multi-step transition matrix for a given number of time steps into which that period is divid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itial Landscape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Initial map of land use and cover classes.  </text:p>
          </table:table-cell>
        </table:table-row>
        <table:table-row>
          <table:table-cell office:value-type="string" table:style-name="tablecell">
            <text:p text:style-name="tablealignleft"> Final Landscape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Final map of land use and cover classes.  </text:p>
          </table:table-cell>
        </table:table-row>
        <table:table-row>
          <table:table-cell office:value-type="string" table:style-name="tablecell">
            <text:p text:style-name="tablealignleft"> Time Steps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time steps between the initial and final landscape maps. A step can be any unit of time, such as a year or a month, since Dinamica EGO uses it only as an external reference paramet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ingle Step Matrix  </text:p>
          </table:table-cell>
          <table:table-cell office:value-type="string" table:style-name="tablecell">
            <text:p text:style-name="tablealignleft"> <text:a xlink:type="simple" xlink:href="https://www.dinamicaego.com/dokuwiki/doku.php?id=transition_matrix_type" text:style-name="Internet_20_link" text:visited-style-name="Visited_20_Internet_20_Link">Transition Matrix Type</text:a>  </text:p>
          </table:table-cell>
          <table:table-cell office:value-type="string" table:style-name="tablecell">
            <text:p text:style-name="tablealignleft"> Transition matrix for the entire period between the initial and final landscape maps.  </text:p>
          </table:table-cell>
        </table:table-row>
        <table:table-row>
          <table:table-cell office:value-type="string" table:style-name="tablecell">
            <text:p text:style-name="tablealignleft"> Multi Step Matrix  </text:p>
          </table:table-cell>
          <table:table-cell office:value-type="string" table:style-name="tablecell">
            <text:p text:style-name="tablealignleft"> <text:a xlink:type="simple" xlink:href="https://www.dinamicaego.com/dokuwiki/doku.php?id=transition_matrix_type" text:style-name="Internet_20_link" text:visited-style-name="Visited_20_Internet_20_Link">Transition Matrix Type</text:a>  </text:p>
          </table:table-cell>
          <table:table-cell office:value-type="string" table:style-name="tablecell">
            <text:p text:style-name="tablealignleft"> Transition matrix for a single time step, derived by dividing the period between the initial and final landscape maps by Time Step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alibration" text:style-name="Internet_20_link" text:visited-style-name="Visited_20_Internet_20_Link"> Calib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Only the classes present in the categorization of the initial or final map are used when determining the transitions that occurred between the two maps; any other values are ignored.</text:p>
      <text:p text:style-name="Text_20_body">A cell is ignored in the calculation if its value is null in either the initial or the final map.</text:p>
      <text:p text:style-name="Text_20_body">To analyze a historical context, Initial Landscape should be the older map of the time series.</text:p>
      <text:p text:style-name="Text_20_body">Deriving the multi-step matrix from the single-step matrix requires an eigendecomposition of the single-step matrix, which is only possible when that matrix is ergodic, that is, when it has well-defined eigenvalues and eigenvectors. See <text:a xlink:type="simple" xlink:href="http://mathworld.wolfram.com/EigenDecompositionTheorem.html" text:style-name="Internet_20_link" text:visited-style-name="Visited_20_Internet_20_Link">http://mathworld.wolfram.com/EigenDecompositionTheorem.html</text:a> for details on this decomposition and on why it is not always possible.</text:p>
      <text:p text:style-name="Text_20_body">The transition matrix describes a system that changes over discrete time increments, in which the value of any variable in a given period is the sum of fixed percentages of the values of the variables in the previous period. The fractions in each column of the transition matrix sum to one; the diagonal need not be filled in, since it represents the percentage of unchanged cells. The transition rates are passed to the model as a fixed parameter within a given phase; the time step itself can span any amount of time, since Dinamica treats the time unit only as an externally set reference paramete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DetermineTransitionMatrix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www.dinamicaego.com/dokuwiki/doku.php?id=lesson_18" text:style-name="Internet_20_link" text:visited-style-name="Visited_20_Internet_20_Link">Lesson 18: Building a land-use and land-cover change simulation mode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termine_transition_matrix</dc:title>
  </office:meta>
</office:document-meta>
</file>