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4796dabf21016d7f65614893f149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faq"/><text:bookmark-start text:name="__RefHeading___dinamica_gnu_linux_-_frequently_asked_questions_1"/><text:bookmark-start text:name="dinamica_gnu_linux_-_frequently_asked_questions"/>Dinamica GNU/Linux - Frequently Asked Questions<text:bookmark-end text:name="__RefHeading___dinamica_gnu_linux_-_frequently_asked_questions_1"/><text:bookmark-end text:name="dinamica_gnu_linux_-_frequently_asked_questions"/></text:h>
      <text:p text:style-name="Text_20_body">In case Dinamica EGO crashes, fails to run or gives any other problems, you can check this FAQ for more information.
<text:line-break/></text:p>
      <text:h text:style-name="Heading_20_1" text:outline-level="1"><text:bookmark-start text:name="__RefHeading___compatibility_2"/><text:bookmark-start text:name="compatibility"/>Compatibility<text:bookmark-end text:name="__RefHeading___compatibility_2"/><text:bookmark-end text:name="compatibility"/></text:h>
      <text:p text:style-name="Text_20_body">Dinamica EGO is compatible with Ubuntu Desktop, version <text:span text:style-name="Strong_20_Emphasis">17.10</text:span>. It may run on other distributions, but they are not supported officially, please refer to <text:a xlink:type="simple" xlink:href="https://www.dinamicaego.com/dokuwiki/doku.php?id=dinamica_linux_compatibility" text:style-name="Internet_20_link" text:visited-style-name="Visited_20_Internet_20_Link">Dinamica EGO GNU/Linux Compatibility</text:a> for more details.</text:p>
      <text:h text:style-name="Heading_20_1" text:outline-level="1"><text:bookmark-start text:name="__RefHeading___dinamica_ego_won_t_start_3"/><text:bookmark-start text:name="dinamica_ego_won_t_start"/>Dinamica EGO won't start<text:bookmark-end text:name="__RefHeading___dinamica_ego_won_t_start_3"/><text:bookmark-end text:name="dinamica_ego_won_t_start"/></text:h>
      <text:p text:style-name="Text_20_body">If you are running Dinamica EGO from the graphical interface, try to run the application in the console first. If you receive “Segmentation Fault”, check <text:a xlink:type="simple" xlink:href="#__RefHeading___segmentation_fault_4" text:style-name="Local_20_link" text:visited-style-name="Visited_20_Local_20_Link">this</text:a>.<text:line-break/>
If you are running Dinamica EGO from the console and receiving a different error, you can reach us in the <text:a xlink:type="simple" xlink:href="https://groups.google.com/forum/#!forum/dinamica-ego" text:style-name="Internet_20_link" text:visited-style-name="Visited_20_Internet_20_Link">Dinamica Google Group</text:a>.</text:p>
      <text:h text:style-name="Heading_20_1" text:outline-level="1"><text:bookmark-start text:name="__RefHeading___segmentation_fault_4"/><text:bookmark-start text:name="segmentation_fault"/>Segmentation Fault<text:bookmark-end text:name="__RefHeading___segmentation_fault_4"/><text:bookmark-end text:name="segmentation_fault"/></text:h>
      <text:p text:style-name="Text_20_body">Dinamica EGO shows “Segmentation Fault” when running, how should I proceed? When the messages shows just before running the application, it means your system is not supported. We advise Linux users to stick with supported distributions. Please refer to <text:a xlink:type="simple" xlink:href="http://csr.ufmg.br/dinamica/download-stable-linux/" text:style-name="Internet_20_link" text:visited-style-name="Visited_20_Internet_20_Link">This page</text:a> for a list of supported distributions.</text:p>
      <text:h text:style-name="Heading_20_1" text:outline-level="1"><text:bookmark-start text:name="__RefHeading___wayland_not_supported_5"/><text:bookmark-start text:name="wayland_not_supported"/>Wayland Not Supported<text:bookmark-end text:name="__RefHeading___wayland_not_supported_5"/><text:bookmark-end text:name="wayland_not_supported"/></text:h>
      <text:p text:style-name="Text_20_body">Wayland is a new protocol that replaces X.org in Ubuntu from 17.10 and newer versions. Wayland does not support Java yet and because of that, it doesn't support Dinamica EGO either.
To continue using Dinamica EGO with distributions that support Wayland by default, users must log in their sessions using the Xorg option.
On the login screen, there is a little cogwheel next to the login button. If you click that cogwheel, you will be able to select <text:span text:style-name="Strong_20_Emphasis">Ubuntu on Xorg</text:span> instead of Wayland.</text:p>
      <text:p text:style-name="Text_20_body"><draw:frame draw:style-name="media" draw:name="0" text:anchor-type="as-char" draw:z-index="0" svg:width="7.4347916666667cm" svg:height="4.524375cm"><draw:image xlink:href="Pictures/6b4796dabf21016d7f65614893f14903.jpg" xlink:type="simple" xlink:show="embed" xlink:actuate="onLoad"/></draw:frame></text:p>
      <text:h text:style-name="Heading_20_1" text:outline-level="1"><text:bookmark-start text:name="__RefHeading___calculaterexpression_doesn_t_work_6"/><text:bookmark-start text:name="calculaterexpression_doesn_t_work"/>CalculateRExpression doesn't work<text:bookmark-end text:name="__RefHeading___calculaterexpression_doesn_t_work_6"/><text:bookmark-end text:name="calculaterexpression_doesn_t_work"/></text:h>
      <text:p text:style-name="Text_20_body">If you encounter the following error:</text:p>
      <text:p text:style-name="Preformatted_20_Text">Running "CalculateRExpression" ...<text:line-break/>R error output:<text:line-break/>Error in loadNamespace(name) : there is no package called ‘Dinamica’<text:line-break/>Calls: tryCatch ... tryCatch -&gt; tryCatchList -&gt; tryCatchOne -&gt; &lt;Anonymous&gt;<text:line-break/>"CalculateRExpression": R execution failed with an unknown error. Check the "Message Log" for more details."</text:p>
      <text:p text:style-name="Text_20_body">The 'Dinamica Package for R' is not currently installed (maybe your R version got updated?).<text:line-break/>
In that case, refer to <text:a xlink:type="simple" xlink:href="https://www.dinamicaego.com/dokuwiki/doku.php?id=external_communication" text:style-name="Internet_20_link" text:visited-style-name="Visited_20_Internet_20_Link">External Communication</text:a> for instructions on how to install 'Dinamica Package for R'.</text:p>
      <text:h text:style-name="Heading_20_1" text:outline-level="1"><text:bookmark-start text:name="__RefHeading___unknown_error_problem_7"/><text:bookmark-start text:name="unknown_error_problem"/>Unknown Error/Problem<text:bookmark-end text:name="__RefHeading___unknown_error_problem_7"/><text:bookmark-end text:name="unknown_error_problem"/></text:h>
      <text:p text:style-name="Text_20_body">If your error is not listed in this page, you can reach us in the <text:a xlink:type="simple" xlink:href="https://groups.google.com/forum/#!forum/dinamica-ego" text:style-name="Internet_20_link" text:visited-style-name="Visited_20_Internet_20_Link">Dinamica Google Grou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faq</dc:title>
  </office:meta>
</office:document-meta>
</file>