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um_type"/><text:bookmark-start text:name="__RefHeading___enum_type_1"/><text:bookmark-start text:name="enum_type"/>Enum Type<text:bookmark-end text:name="__RefHeading___enum_type_1"/><text:bookmark-end text:name="enum_type"/></text:h>
      <text:p text:style-name="Text_20_body">An Enum value selects one option from a fixed, named set of choices. Unlike <text:a xlink:type="simple" xlink:href="https://www.dinamicaego.com/dokuwiki/doku.php?id=cell_type" text:style-name="Internet_20_link" text:visited-style-name="Visited_20_Internet_20_Link">Cell Type</text:a> or <text:a xlink:type="simple" xlink:href="https://www.dinamicaego.com/dokuwiki/doku.php?id=log_tag_type" text:style-name="Internet_20_link" text:visited-style-name="Visited_20_Internet_20_Link">Log Tag Type</text:a>, which each have exactly one set of options shared by every port of that type, Enum Type is backed by a registry of separately named <text:span text:style-name="Strong_20_Emphasis">enum definitions</text:span> — such as <text:span text:style-name="Source_20_Text">ComputingTargetEnum</text:span> or <text:span text:style-name="Source_20_Text">EnvironmentKeyEnum</text:span> — each one a list of dot-constant/label pairs. A given port declares which named definition it uses, so two different Enum Type ports can accept entirely different sets of options depending on which definition they reference.</text:p>
      <text:p text:style-name="Text_20_body">Some examples, spanning several unrelated functors:</text:p>
      <text:list text:style-name="List_20_1" text:continue-numbering="false">
        <text:list-item>
          <text:p text:style-name="List_20_1_Content_First"> <text:a xlink:type="simple" xlink:href="https://www.dinamicaego.com/dokuwiki/doku.php?id=transform_map" text:style-name="Internet_20_link" text:visited-style-name="Visited_20_Internet_20_Link">Transform Map</text:a>'s <text:span text:style-name="Source_20_Text">resamplingMethod</text:span> offers fourteen resampling algorithms: <text:span text:style-name="Source_20_Text">.nearest</text:span> (0, “Nearest”), <text:span text:style-name="Source_20_Text">.bilinear</text:span> (1, “Bilinear”), <text:span text:style-name="Source_20_Text">.cubic</text:span> (2, “Cubic”), <text:span text:style-name="Source_20_Text">.spline</text:span> (3, “Cubic Spline”), <text:span text:style-name="Source_20_Text">.lanzo</text:span> (4, “Lanzos”), <text:span text:style-name="Source_20_Text">.average</text:span> (5, “Average”), <text:span text:style-name="Source_20_Text">.mode</text:span> (6, “Mode”), <text:span text:style-name="Source_20_Text">.maximum</text:span> (7, “Maximum”), <text:span text:style-name="Source_20_Text">.minimum</text:span> (8, “Minimum”), <text:span text:style-name="Source_20_Text">.median</text:span> (9, “Median”), <text:span text:style-name="Source_20_Text">.1quartile</text:span> (10, “1st Quartile”), <text:span text:style-name="Source_20_Text">.3quartile</text:span> (11, “3rd Quartile”), <text:span text:style-name="Source_20_Text">.rms</text:span> (12, “Root Mean Square”), and <text:span text:style-name="Source_20_Text">.sum</text:span> (13, “Weighted Sum”).</text:p>
        </text:list-item>
        <text:list-item>
          <text:p text:style-name="List_20_1_Content"> <text:a xlink:type="simple" xlink:href="https://www.dinamicaego.com/dokuwiki/doku.php?id=load_map" text:style-name="Internet_20_link" text:visited-style-name="Visited_20_Internet_20_Link">Load Map</text:a>'s <text:span text:style-name="Source_20_Text">storageMode</text:span> offers <text:span text:style-name="Source_20_Text">.default</text:span> (0, “Default”), <text:span text:style-name="Source_20_Text">.preferMemory</text:span> (1, “Prefer Memory”), <text:span text:style-name="Source_20_Text">.preferDisk</text:span> (2, “Prefer Disk”), and <text:span text:style-name="Source_20_Text">.loadAsSparse</text:span> (3, “Load As Sparse”) — this is the same <text:span text:style-name="Source_20_Text">storageMode</text:span> mechanism described on the <text:a xlink:type="simple" xlink:href="https://www.dinamicaego.com/dokuwiki/doku.php?id=map_type" text:style-name="Internet_20_link" text:visited-style-name="Visited_20_Internet_20_Link">Map Type</text:a> page's Storage section, confirmed here to be an ordinary Enum Type port rather than a separate mechanism of its own.</text:p>
        </text:list-item>
        <text:list-item>
          <text:p text:style-name="List_20_1_Content"> <text:a xlink:type="simple" xlink:href="https://www.dinamicaego.com/dokuwiki/doku.php?id=get_environment_value" text:style-name="Internet_20_link" text:visited-style-name="Visited_20_Internet_20_Link">Get Environment Value</text:a>'s <text:span text:style-name="Source_20_Text">key</text:span> uses the <text:span text:style-name="Source_20_Text">EnvironmentKeyEnum</text:span> definition, offering ten options identifying which environment path or fact to retrieve — <text:span text:style-name="Source_20_Text">.temp</text:span>, <text:span text:style-name="Source_20_Text">.modelDir</text:span>, <text:span text:style-name="Source_20_Text">.modelTempFolder</text:span>, <text:span text:style-name="Source_20_Text">.userFolder</text:span>, <text:span text:style-name="Source_20_Text">.userSubmodelFolder</text:span>, <text:span text:style-name="Source_20_Text">.storeSubmodelFolder</text:span>, <text:span text:style-name="Source_20_Text">.appFolder</text:span>, <text:span text:style-name="Source_20_Text">.appVersion</text:span>, <text:span text:style-name="Source_20_Text">.baseOS</text:span>, and <text:span text:style-name="Source_20_Text">.osExeExtension</text:span>. Unlike the examples above, this port is required and has no default — every call must choose one explicitly.</text:p>
        </text:list-item>
        <text:list-item>
          <text:p text:style-name="List_20_1_Content_Last"> <text:a xlink:type="simple" xlink:href="https://www.dinamicaego.com/dokuwiki/doku.php?id=execution_policy" text:style-name="Internet_20_link" text:visited-style-name="Visited_20_Internet_20_Link">Execution Policy</text:a>'s <text:span text:style-name="Source_20_Text">computingTarget</text:span> uses the <text:span text:style-name="Source_20_Text">ComputingTargetEnum</text:span> definition: <text:span text:style-name="Source_20_Text">.default</text:span> (0, “Default”), <text:span text:style-name="Source_20_Text">.processorsOnly</text:span> (1, “Processors Only”), and <text:span text:style-name="Source_20_Text">.acceleratorDevicesOnly</text:span> (2, “Accelerator Devices Only”).</text:p>
        </text:list-item>
      </text:list>
      <text:p text:style-name="Text_20_body">Like any other type, an Enum Type port can also be nullable: <text:a xlink:type="simple" xlink:href="https://www.dinamicaego.com/dokuwiki/doku.php?id=run_remotely" text:style-name="Internet_20_link" text:visited-style-name="Visited_20_Internet_20_Link">Run Remotely</text:a>'s <text:span text:style-name="Source_20_Text">networkErrorBehavior</text:span> offers <text:span text:style-name="Source_20_Text">.abortExecution</text:span> (0) and <text:span text:style-name="Source_20_Text">.runLocally</text:span> (1), but defaults to <text:span text:style-name="Source_20_Text">.none</text:span> rather than to either option, falling back to the application's own setting when left unspecified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enum editor presents a dropdown listing the port's own named enum definition. This is the same dropdown experience <text:a xlink:type="simple" xlink:href="https://www.dinamicaego.com/dokuwiki/doku.php?id=ego_script#light_enum" text:style-name="Internet_20_link" text:visited-style-name="Visited_20_Internet_20_Link">light enum</text:a> recreates for the integer-family value types — light enum exists precisely for ports that need this presentation without actually being Enum Type underneath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n Enum constant uses the same dot-constant syntax as any other type — see <text:a xlink:type="simple" xlink:href="https://www.dinamicaego.com/dokuwiki/doku.php?id=ego_script#constants" text:style-name="Internet_20_link" text:visited-style-name="Visited_20_Internet_20_Link">Constants</text:a> — but which dot-constants a given port accepts depends entirely on the named enum definition that port references, not on any single, universal list:</text:p>
      <text:p text:style-name="Preformatted_20_Text">elevation := LoadMap {<text:line-break/><text:s text:c="4"/>filename = "c:/data/elevation.tif",<text:line-break/><text:s text:c="4"/>storageMode = .preferMemory<text:line-break/>}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dinamicaego.com/dokuwiki/doku.php?id=integer_value_type" text:style-name="Internet_20_link" text:visited-style-name="Visited_20_Internet_20_Link">Integer Value Type</text:a>, <text:a xlink:type="simple" xlink:href="https://www.dinamicaego.com/dokuwiki/doku.php?id=non_negative_integer_value_type" text:style-name="Internet_20_link" text:visited-style-name="Visited_20_Internet_20_Link">Non Negative Integer Value Type</text:a>, <text:a xlink:type="simple" xlink:href="https://www.dinamicaego.com/dokuwiki/doku.php?id=positive_integer_value_type" text:style-name="Internet_20_link" text:visited-style-name="Visited_20_Internet_20_Link">Positive Integer Value Type</text:a>, and <text:a xlink:type="simple" xlink:href="https://www.dinamicaego.com/dokuwiki/doku.php?id=real_value_type" text:style-name="Internet_20_link" text:visited-style-name="Visited_20_Internet_20_Link">Real Value Type</text:a> — the number selects the option whose index matches i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um_type</dc:title>
  </office:meta>
</office:document-meta>
</file>