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ecution_policy"/><text:bookmark-start text:name="__RefHeading___execution_policy_1"/><text:bookmark-start text:name="execution_policy"/>Execution Policy<text:bookmark-end text:name="__RefHeading___execution_policy_1"/><text:bookmark-end text:name="execution_policy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executes the functors it contains under a specified processor and parallelization policy, temporarily overriding the policy otherwise in effect for as long as its content run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Maximum Granularity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Maximum granularity used to split a job into parallel tasks. Set to 0 to use the default granularity.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Force Specified Granularity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Always use the granularity specified in Maximum Granularity, even when the current granularity is already within that limit.  </text:p>
          </table:table-cell>
          <table:table-cell office:value-type="string" table:style-name="tablecell">
            <text:p text:style-name="tablealignleft"> No  </text:p>
          </table:table-cell>
        </table:table-row>
        <table:table-row>
          <table:table-cell office:value-type="string" table:style-name="tablecell">
            <text:p text:style-name="tablealignleft"> Computing Target  </text:p>
          </table:table-cell>
          <table:table-cell office:value-type="string" table:style-name="tablecell">
            <text:p text:style-name="tablealignleft"> <text:a xlink:type="simple" xlink:href="https://www.dinamicaego.com/dokuwiki/doku.php?id=enum_type" text:style-name="Internet_20_link" text:visited-style-name="Visited_20_Internet_20_Link">Enum Type</text:a>  </text:p>
          </table:table-cell>
          <table:table-cell office:value-type="string" table:style-name="tablecell">
            <text:p text:style-name="tablealignleft"> How the contained functors should be run: Default suggests the use of accelerator computing devices when available, while still allowing regular processors to be used; Processors Only forces the use of regular processors; Accelerator Devices Only forces the use of accelerator computing devices, and raises an error during execution if none are available.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was previously known as “ProcessorPolicy”.</text:p>
      <text:p text:style-name="Text_20_body">The policy in effect before this container ran is always restored once its content finishes executing, whether or not an error occur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ExecutionPolic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ecution_policy</dc:title>
  </office:meta>
</office:document-meta>
</file>