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it"/><text:bookmark-start text:name="__RefHeading___exit_1"/><text:bookmark-start text:name="exit"/>Exit<text:bookmark-end text:name="__RefHeading___exit_1"/><text:bookmark-end text:name="exi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borts the execution of the model, optionally showing a message explaining why.</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essage  </text:p>
          </table:table-cell>
          <table:table-cell office:value-type="string" table:style-name="tablecell">
            <text:p text:style-name="tablealignleft"> <text:a xlink:type="simple" xlink:href="https://www.dinamicaego.com/dokuwiki/doku.php?id=string_type" text:style-name="Internet_20_link" text:visited-style-name="Visited_20_Internet_20_Link">String Type</text:a>  </text:p>
          </table:table-cell>
          <table:table-cell office:value-type="string" table:style-name="tablecell">
            <text:p text:style-name="tablealignleft"> Message explaining the reason for cancelling the execution. When provided, it is shown to the user; otherwise, the execution is cancelled silently.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Message is provided and is not empty once leading and trailing spaces are removed, the execution is aborted and the message is shown to the user as the reason. When Message is left empty, or contains only spaces, the execution is cancelled silently instea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it</dc:title>
  </office:meta>
</office:document-meta>
</file>