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ract_lookup_table_attributes"/><text:bookmark-start text:name="__RefHeading___extract_lookup_table_attributes_1"/><text:bookmark-start text:name="extract_lookup_table_attributes"/>Extract Lookup Table Attributes<text:bookmark-end text:name="__RefHeading___extract_lookup_table_attributes_1"/><text:bookmark-end text:name="extract_lookup_table_attribut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Extracts general attributes and basic statistics from a lookup table, returning them as a lookup table keyed by a predefined attribute cod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Lookup table whose attributes will be extrac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Extract Statistical Key Attribute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statistical key attributes (items 10-16) are also extracted.  </text:p>
          </table:table-cell>
          <table:table-cell office:value-type="string" table:style-name="tablecell">
            <text:p text:style-name="tablealignleft"> True  </text:p>
          </table:table-cell>
        </table:table-row>
        <table:table-row>
          <table:table-cell office:value-type="string" table:style-name="tablecell">
            <text:p text:style-name="tablealignleft"> Extract Statistical Value Attribute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statistical value attributes (items 20-26) are also extracted.  </text:p>
          </table:table-cell>
          <table:table-cell office:value-type="string" table:style-name="tablecell">
            <text:p text:style-name="tablealignleft"> True  </text:p>
          </table:table-cell>
        </table:table-row>
        <table:table-row>
          <table:table-cell office:value-type="string" table:style-name="tablecell">
            <text:p text:style-name="tablealignleft"> Extract Dynamic Key Value Attribute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dynamic key and value attributes (items 30-32) are also extracted.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ibutes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Table of extracted attributes, keyed by attribute cod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lookup_table" text:style-name="Internet_20_link" text:visited-style-name="Visited_20_Internet_20_Link"> Lookup Table</text:a></text:p>
      <text:h text:style-name="Heading_20_2" text:outline-level="2"><text:bookmark-start text:name="__RefHeading___notes_7"/><text:bookmark-start text:name="notes"/>Notes<text:bookmark-end text:name="__RefHeading___notes_7"/><text:bookmark-end text:name="notes"/></text:h>
      <text:p text:style-name="Text_20_body">Each attribute has a predefined name that can be used to retrieve it by name (rather than by numeric key) with the <text:span text:style-name="Source_20_Text">tX[“NAME”]</text:span> syntax in <text:a xlink:type="simple" xlink:href="https://www.dinamicaego.com/dokuwiki/doku.php?id=calculate_map" text:style-name="Internet_20_link" text:visited-style-name="Visited_20_Internet_20_Link">Calculate Map</text:a>, <text:a xlink:type="simple" xlink:href="https://www.dinamicaego.com/dokuwiki/doku.php?id=calculate_categorical_map" text:style-name="Internet_20_link" text:visited-style-name="Visited_20_Internet_20_Link">Calculate Categorical Map</text:a>, <text:a xlink:type="simple" xlink:href="https://www.dinamicaego.com/dokuwiki/doku.php?id=calculate_value" text:style-name="Internet_20_link" text:visited-style-name="Visited_20_Internet_20_Link">Calculate Value</text:a>, and the lookup table calculators.</text:p>
      <text:p text:style-name="Text_20_body">If an attribute cannot be determined, its entry is omitted from Attributes rather than being filled with a placeholder.</text:p>
      <text:p text:style-name="Text_20_body">Static attributes and their keys: 1 “uniqueKeys” (number of unique keys, i.e. rows).</text:p>
      <text:p text:style-name="Text_20_body">Statistical key attributes and their keys (present only when Extract Statistical Key Attributes is true), where each key's associated value is used as that key's number of occurrences: 10 “minKey”, 11 “maxKey”, 12 “meanKey”, 13 “modeKey”, 14 “keyVar”, 15 “keyStd”, 16 “medianKey”. Keys associated with a negative or zero value are treated as absent from the table for this calculation. To instead treat every key as occurring exactly once regardless of its associated value, first pass Table through a <text:a xlink:type="simple" xlink:href="https://www.dinamicaego.com/dokuwiki/doku.php?id=calculate_lookup_table_values" text:style-name="Internet_20_link" text:visited-style-name="Visited_20_Internet_20_Link">Calculate Lookup Table Values</text:a> with the expression <text:span text:style-name="Source_20_Text">1</text:span> to turn every value into 1, and extract attributes from the result.</text:p>
      <text:p text:style-name="Text_20_body">Statistical value attributes and their keys (present only when Extract Statistical Value Attributes is true): 20 “minValue”, 21 “maxValue”, 22 “meanValue”, 23 “modeValue”, 24 “valueVar”, 25 “valueStd”, 26 “medianValue”.</text:p>
      <text:p text:style-name="Text_20_body">Dynamic key and value attributes and their keys (present only when Extract Dynamic Key Value Attributes is true): 30 “keySum” (sum of the keys; associated values are ignored), 31 “valueSum” (sum of the values), 32 “keyValueProdSum” (sum of each key multiplied by its associated value).</text:p>
      <text:p text:style-name="Text_20_body">The minimum and maximum key or value attributes are only determined when Table has at least one entry.</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ExtractLookupTableAttribu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tract_lookup_table_attributes</dc:title>
  </office:meta>
</office:document-meta>
</file>