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map_layer"/><text:bookmark-start text:name="__RefHeading___extract_map_layer_1"/><text:bookmark-start text:name="extract_map_layer"/>Extract Map Layer<text:bookmark-end text:name="__RefHeading___extract_map_layer_1"/><text:bookmark-end text:name="extract_map_lay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one layer from a multilayer map (a raster cube) and returns it as its own single-layer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ultilayer map from which the layer is extracted.  </text:p>
          </table:table-cell>
        </table:table-row>
        <table:table-row>
          <table:table-cell office:value-type="string" table:style-name="tablecell">
            <text:p text:style-name="tablealignleft"> Layer Index Or Name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Index or name of the layer to extract. The topmost layer has index 1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yer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Extracted layer, as its own single-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topmost layer of Map has index 1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MapLay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map_layer</dc:title>
  </office:meta>
</office:document-meta>
</file>