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gnu_linux_2"/><text:bookmark-start text:name="gnu_linux"/>GNU/Linux<text:bookmark-end text:name="__RefHeading___gnu_linux_2"/><text:bookmark-end text:name="gnu_linux"/></text:h>
      <text:p text:style-name="Text_20_body">For GNU/Linux related questions, please refer to <text:a xlink:type="simple" xlink:href="https://www.dinamicaego.com/dokuwiki/doku.php?id=dinamica_linux_faq" text:style-name="Internet_20_link" text:visited-style-name="Visited_20_Internet_20_Link">Dinamica GNU/Linux - Frequently Asked Questions</text:a></text:p>
      <text:h text:style-name="Heading_20_2" text:outline-level="2"><text:bookmark-start text:name="__RefHeading___installation_and_startup_3"/><text:bookmark-start text:name="installation_and_startup"/>Installation and Startup<text:bookmark-end text:name="__RefHeading___installation_and_startup_3"/><text:bookmark-end text:name="installation_and_startup"/></text:h>
      <text:h text:style-name="Heading_20_4" text:outline-level="4"><text:bookmark-start text:name="__RefHeading___question_i-1_4"/><text:bookmark-start text:name="question_i-1"/>Question I-1<text:bookmark-end text:name="__RefHeading___question_i-1_4"/><text:bookmark-end text:name="question_i-1"/></text:h>
      <text:p text:style-name="Text_20_body"><text:span text:style-name="Strong_20_Emphasis">After installing Dinamica EGO it shows only a blank screen with a toolbar and a menubar. What is wrong?</text:span></text:p>
      <text:p text:style-name="Text_20_body">To work around the problem, open Dinamica EGO, go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only occurs on the first run of a new Dinamica EGO installation.</text:p>
      <text:h text:style-name="Heading_20_4" text:outline-level="4"><text:bookmark-start text:name="__RefHeading___question_i-2_5"/><text:bookmark-start text:name="question_i-2"/>Question I-2<text:bookmark-end text:name="__RefHeading___question_i-2_5"/><text:bookmark-end text:name="question_i-2"/></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plain text editor (like Notepad or <text:a xlink:type="simple" xlink:href="https://notepad-plus-plus.org" text:style-name="Internet_20_link" text:visited-style-name="Visited_20_Internet_20_Link">Notepad++</text:a>). The content of the original file can be seen below:</text:p>
      <text:p text:style-name="Preformatted_20_Text">-Xss1m<text:line-break/>-Xms64m<text:line-break/>-Xmx8096m</text:p>
      <text:p text:style-name="Text_20_body">These values represent the maximum amount of memory available to the Dinamica graphical interface (in megabytes). If Dinamica still isn't launching, lower the <text:span text:style-name="Source_20_Text">-Xmx</text:span> value and try again. Only lower it just far enough to allow Dinamica to launch — the lower this value is, the less memory the interface is allowed to use. Lowering this value doesn't impact model execution performance, but the graphical interface may become unusable.</text:p>
      <text:h text:style-name="Heading_20_4" text:outline-level="4"><text:bookmark-start text:name="__RefHeading___question_i-3_6"/><text:bookmark-start text:name="question_i-3"/>Question I-3<text:bookmark-end text:name="__RefHeading___question_i-3_6"/><text:bookmark-end text:name="question_i-3"/></text:h>
      <text:p text:style-name="Text_20_body"><text:span text:style-name="Strong_20_Emphasis">Dinamica EGO will not start because it says 'Unable to deserialize perspectives from XML'. What is wrong?</text:span></text:p>
      <text:p text:style-name="Text_20_body">The perspective file used to store the layout of the graphical interface is probably corrupted. To work around this issue, remove the folder containing the perspective configuration and restart the application.</text:p>
      <text:p text:style-name="Text_20_body">The perspective configuration file is usually stored in the folder <text:span text:style-name="Source_20_Text">C:\Users\&lt;User&gt;\.jydocking</text:span>.</text:p>
      <text:h text:style-name="Heading_20_4" text:outline-level="4"><text:bookmark-start text:name="__RefHeading___question_i-4_7"/><text:bookmark-start text:name="question_i-4"/>Question I-4<text:bookmark-end text:name="__RefHeading___question_i-4_7"/><text:bookmark-end text:name="question_i-4"/></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indows Defender (and some anti-virus software) tends to warn the user about a potential hazard when installing Dinamica EGO. This isn't caused by Dinamica itself — it's simply that Dinamica EGO isn't as widely used as software like Microsoft Office or Google Chrome, so anti-virus tools flag it as unknown or suspicious. It's safe to ignore these warnings and proceed with the installation, as long as you've downloaded Dinamica EGO from a reliable source, preferably the Dinamica EGO website.</text:p>
      <text:h text:style-name="Heading_20_4" text:outline-level="4"><text:bookmark-start text:name="__RefHeading___question_i-5_8"/><text:bookmark-start text:name="question_i-5"/>Question I-5<text:bookmark-end text:name="__RefHeading___question_i-5_8"/><text:bookmark-end text:name="question_i-5"/></text:h>
      <text:p text:style-name="Text_20_body"><text:span text:style-name="Strong_20_Emphasis">When I try to run Dinamica EGO, I get a message box that says 'Unable to load library “JavaBinding”'. What is wrong?</text:span></text:p>
      <text:p text:style-name="Text_20_body">Installing the “Visual C++ Redistributable for Visual Studio” on your computer will fix the issue. The Dinamica EGO installer usually installs the redistributable files automatically, but if that fails, you may need to install them manually:</text:p>
      <text:p text:style-name="Text_20_body">Go to the <text:a xlink:type="simple" xlink:href="https://learn.microsoft.com/en-us/cpp/windows/latest-supported-vc-redist?view=msvc-170" text:style-name="Internet_20_link" text:visited-style-name="Visited_20_Internet_20_Link">Microsoft website</text:a> and click “Download.”</text:p>
      <text:p text:style-name="Text_20_body">After installing this utility, try running Dinamica EGO again.</text:p>
      <text:h text:style-name="Heading_20_2" text:outline-level="2"><text:bookmark-start text:name="__RefHeading___updates_security_and_privacy_9"/><text:bookmark-start text:name="updates_security_and_privacy"/>Updates, Security, and Privacy<text:bookmark-end text:name="__RefHeading___updates_security_and_privacy_9"/><text:bookmark-end text:name="updates_security_and_privacy"/></text:h>
      <text:h text:style-name="Heading_20_4" text:outline-level="4"><text:bookmark-start text:name="__RefHeading___question_u-1_10"/><text:bookmark-start text:name="question_u-1"/>Question U-1<text:bookmark-end text:name="__RefHeading___question_u-1_10"/><text:bookmark-end text:name="question_u-1"/></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information other than the version of the Dinamica EGO software installed on your system is sent — see question U-2.</text:p>
      <text:p text:style-name="Text_20_body">If you prefer, you can turn off this version check by disabling “Tools =&gt; Options | System | Update,” though this is not recommended.</text:p>
      <text:h text:style-name="Heading_20_4" text:outline-level="4"><text:bookmark-start text:name="__RefHeading___question_u-2_11"/><text:bookmark-start text:name="question_u-2"/>Question U-2<text:bookmark-end text:name="__RefHeading___question_u-2_11"/><text:bookmark-end text:name="question_u-2"/></text:h>
      <text:p text:style-name="Text_20_body"><text:span text:style-name="Strong_20_Emphasis">How does Dinamica EGO interact with the CSR/UFMG servers? What kind of information does it send back while I'm running the software?</text:span></text:p>
      <text:list text:style-name="List_20_1" text:continue-numbering="false">
        <text:list-item>
          <text:p text:style-name="LastListParagraph_List_20_1_Content_First"> From time to time, it sends a request to our servers checking whether the user has the latest version of the software. If not, it downloads and applies an update. The user is free to turn off automatic update checking, which prevents any version checking from happening at all. The only information ever sent to our servers during this check is the current version of the Dinamica software running on the computer — nothing that could be used to identify the user or the computer is ever sent.</text:p>
        </text:list-item>
      </text:list>
      <text:list text:style-name="List_20_1" text:continue-numbering="false">
        <text:list-item>
          <text:p text:style-name="LastListParagraph_List_20_1_Content_First"> Users can send data to our servers by accessing the “<text:a xlink:type="simple" xlink:href="https://www.dinamicaego.com/dokuwiki/doku.php?id=submodels" text:style-name="Internet_20_link" text:visited-style-name="Visited_20_Internet_20_Link">submodel</text:a>” repository within the application, or by downloading “<text:a xlink:type="simple" xlink:href="https://www.dinamicaego.com/dokuwiki/doku.php?id=submodels" text:style-name="Internet_20_link" text:visited-style-name="Visited_20_Internet_20_Link">submodels</text:a>” from our server. Both actions have to be explicitly started by the user. When browsing the “<text:a xlink:type="simple" xlink:href="https://www.dinamicaego.com/dokuwiki/doku.php?id=submodels" text:style-name="Internet_20_link" text:visited-style-name="Visited_20_Internet_20_Link">submodel</text:a>” repository, the user sees a list of “<text:a xlink:type="simple" xlink:href="https://www.dinamicaego.com/dokuwiki/doku.php?id=submodels" text:style-name="Internet_20_link" text:visited-style-name="Visited_20_Internet_20_Link">submodels</text:a>” available for download; installing one downloads a file into the user's <text:span text:style-name="Source_20_Text">%localappdata%\Dinamica EGO X</text:span> folder (where X is Dinamica EGO's major version number) so it can be used by the software.</text:p>
        </text:list-item>
      </text:list>
      <text:list text:style-name="List_20_1" text:continue-numbering="false">
        <text:list-item>
          <text:p text:style-name="LastListParagraph_List_20_1_Content_First"> When browsing a model and clicking the “?” button on the action bar, the user opens an online wiki page with documentation for that functor or operator — for instance, <text:a xlink:type="simple" xlink:href="https://www.dinamicaego.com/dokuwiki/doku.php?id=calc_cost_map" text:style-name="Internet_20_link" text:visited-style-name="Visited_20_Internet_20_Link">Calc Cost Map</text:a>. This is just a standard request for a static page and doesn't send any information that could identify the user or the computer.</text:p>
        </text:list-item>
      </text:list>
      <text:h text:style-name="Heading_20_2" text:outline-level="2"><text:bookmark-start text:name="__RefHeading___runtime_errors_and_crashes_12"/><text:bookmark-start text:name="runtime_errors_and_crashes"/>Runtime Errors and Crashes<text:bookmark-end text:name="__RefHeading___runtime_errors_and_crashes_12"/><text:bookmark-end text:name="runtime_errors_and_crashes"/></text:h>
      <text:h text:style-name="Heading_20_4" text:outline-level="4"><text:bookmark-start text:name="__RefHeading___question_r-1_13"/><text:bookmark-start text:name="question_r-1"/>Question R-1<text:bookmark-end text:name="__RefHeading___question_r-1_13"/><text:bookmark-end text:name="question_r-1"/></text:h>
      <text:p text:style-name="Text_20_body"><text:span text:style-name="Strong_20_Emphasis">When I'm running a simulation model, Dinamica EGO closes without showing any error message. What should I do?</text:span></text:p>
      <text:list text:style-name="Numbering_20_1" text:continue-numbering="false">
        <text:list-item>
          <text:p text:style-name="Numbering_20_1_Content_First"> Open Dinamica EGO with administrator privileges, using “Run As Administrator.”</text:p>
        </text:list-item>
        <text:list-item>
          <text:p text:style-name="Numbering_20_1_Content"> Open the model and run it.</text:p>
        </text:list-item>
        <text:list-item>
          <text:p text:style-name="Numbering_20_1_Content"> As soon as Dinamica EGO crashes and closes, go to the folder where it was installed — typically <text:span text:style-name="Source_20_Text">C:\Program Files\Dinamica EGO</text:span> — and copy the files <text:span text:style-name="Source_20_Text">hs_err_pidXXXX.log</text:span> and <text:span text:style-name="Source_20_Text">hs_err_pidXXXX.mdmp</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_Last"> Compress these two files into a zip file and send it to dinamica@csr.ufmg.br so we can try to find out what's causing Dinamica EGO to crash.</text:p>
        </text:list-item>
      </text:list>
      <text:h text:style-name="Heading_20_4" text:outline-level="4"><text:bookmark-start text:name="__RefHeading___question_r-2_14"/><text:bookmark-start text:name="question_r-2"/>Question R-2<text:bookmark-end text:name="__RefHeading___question_r-2_14"/><text:bookmark-end text:name="question_r-2"/></text:h>
      <text:p text:style-name="Text_20_body"><text:span text:style-name="Strong_20_Emphasis">Sometimes when I try to load a model in Dinamica EGO, I get the following error message: 'The input port “&lt;&lt; some name here &gt;&gt;” is not defined.' What am I doing wrong?</text:span></text:p>
      <text:p text:style-name="Text_20_body">This is probably caused by an old Dinamica EGO version. Download and install the latest version from the <text:a xlink:type="simple" xlink:href="https://www.csr.ufmg.br/dinamica/download" text:style-name="Internet_20_link" text:visited-style-name="Visited_20_Internet_20_Link">Download</text:a> section of the website — it will likely solve your problem.</text:p>
      <text:h text:style-name="Heading_20_2" text:outline-level="2"><text:bookmark-start text:name="__RefHeading___performance_and_memory_15"/><text:bookmark-start text:name="performance_and_memory"/>Performance and Memory<text:bookmark-end text:name="__RefHeading___performance_and_memory_15"/><text:bookmark-end text:name="performance_and_memory"/></text:h>
      <text:h text:style-name="Heading_20_4" text:outline-level="4"><text:bookmark-start text:name="__RefHeading___question_p-1_16"/><text:bookmark-start text:name="question_p-1"/>Question P-1<text:bookmark-end text:name="__RefHeading___question_p-1_16"/><text:bookmark-end text:name="question_p-1"/></text:h>
      <text:p text:style-name="Text_20_body"><text:span text:style-name="Strong_20_Emphasis">How can I maximize Dinamica EGO's performance?</text:span></text:p>
      <text:p text:style-name="Text_20_body">See <text:a xlink:type="simple" xlink:href="https://www.dinamicaego.com/dokuwiki/doku.php?id=useful_tips" text:style-name="Internet_20_link" text:visited-style-name="Visited_20_Internet_20_Link">"Useful Tips: Increasing performance"</text:a>.</text:p>
      <text:h text:style-name="Heading_20_4" text:outline-level="4"><text:bookmark-start text:name="__RefHeading___question_p-2_17"/><text:bookmark-start text:name="question_p-2"/>Question P-2<text:bookmark-end text:name="__RefHeading___question_p-2_17"/><text:bookmark-end text:name="question_p-2"/></text:h>
      <text:p text:style-name="Text_20_body"><text:span text:style-name="Strong_20_Emphasis">How can I prevent Dinamica EGO from showing “Memory allocation has failed” when it runs my models?</text:span></text:p>
      <text:p text:style-name="Text_20_body">A few things to try:</text:p>
      <text:list text:style-name="List_20_1" text:continue-numbering="false">
        <text:list-item>
          <text:p text:style-name="LastListParagraph_List_20_1_Content_First"> Run Dinamica EGO on a machine with as much available memory as possible.</text:p>
        </text:list-item>
      </text:list>
      <text:list text:style-name="List_20_1" text:continue-numbering="false">
        <text:list-item>
          <text:p text:style-name="LastListParagraph_List_20_1_Content_First"> Set the memory management option (“Tools” -&gt; “Options” | “Advanced”) to “Balanced.” If you're using the command line tool, use the option <text:span text:style-name="Source_20_Text">-memory-allocation-policy</text:span> with value <text:span text:style-name="Source_20_Text">1</text:span>.</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 this reduces the number of layers in the probability map and uses less memory.</text:p>
        </text:list-item>
      </text:list>
      <text:list text:style-name="List_20_1" text:continue-numbering="false">
        <text:list-item>
          <text:p text:style-name="LastListParagraph_List_20_1_Content_First"> Use sub-regions in your simulation. This lets <text:a xlink:type="simple" xlink:href="https://www.dinamicaego.com/dokuwiki/doku.php?id=patcher" text:style-name="Internet_20_link" text:visited-style-name="Visited_20_Internet_20_Link">Patcher</text:a> and/or <text:a xlink:type="simple" xlink:href="https://www.dinamicaego.com/dokuwiki/doku.php?id=expander" text:style-name="Internet_20_link" text:visited-style-name="Visited_20_Internet_20_Link">Expander</text:a> work through your landscape and probability map one sub-region at a time, using less memory.</text:p>
        </text:list-item>
      </text:list>
      <text:h text:style-name="Heading_20_4" text:outline-level="4"><text:bookmark-start text:name="__RefHeading___question_p-3_18"/><text:bookmark-start text:name="question_p-3"/>Question P-3<text:bookmark-end text:name="__RefHeading___question_p-3_18"/><text:bookmark-end text:name="question_p-3"/></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You can change this directly in the GUI, via “Tools -&gt; Options -&gt; Advanced | Use alternative folder for storing temporary files.”</text:p>
      <text:p text:style-name="Text_20_body">Alternatively, you can point Dinamica at a different folder — independent of the one Windows itself uses — by defining an environment variable named <text:span text:style-name="Source_20_Text">DINAMICA_TEMP_DIR</text:span> with the path to the new folder. On Windows 10, go to “Start menu -&gt; Settings -&gt; System | About | System Info -&gt; Advanced system settings -&gt; Advanced | Environment Variables | System variables.” Click “New,” then type <text:span text:style-name="Source_20_Text">DINAMICA_TEMP_DIR</text:span> as the variable name and choose the new path as its value.</text:p>
      <text:h text:style-name="Heading_20_2" text:outline-level="2"><text:bookmark-start text:name="__RefHeading___the_expression_language_19"/><text:bookmark-start text:name="the_expression_language"/>The Expression Language<text:bookmark-end text:name="__RefHeading___the_expression_language_19"/><text:bookmark-end text:name="the_expression_language"/></text:h>
      <text:h text:style-name="Heading_20_4" text:outline-level="4"><text:bookmark-start text:name="__RefHeading___question_e-1_20"/><text:bookmark-start text:name="question_e-1"/>Question E-1<text:bookmark-end text:name="__RefHeading___question_e-1_20"/><text:bookmark-end text:name="question_e-1"/></text:h>
      <text:p text:style-name="Text_20_body"><text:span text:style-name="Strong_20_Emphasis">I am seeing the following message: 'This operator is deprecated and should be removed in future releases of Dinamica.' What does it mean?</text:span></text:p>
      <text:p text:style-name="Text_20_body">It means the operator is no longer recommended, since it will be removed in a future release. Avoid using it going forward, and if it's already used in an existing model, replace it with a newer operator that performs the same function.</text:p>
      <text:h text:style-name="Heading_20_4" text:outline-level="4"><text:bookmark-start text:name="__RefHeading___question_e-2_21"/><text:bookmark-start text:name="question_e-2"/>Question E-2<text:bookmark-end text:name="__RefHeading___question_e-2_21"/><text:bookmark-end text:name="question_e-2"/></text:h>
      <text:p text:style-name="Text_20_body"><text:span text:style-name="Strong_20_Emphasis">Why does Dinamica EGO automatically convert tests like <text:span text:style-name="Source_20_Text">i1 == null</text:span> to <text:span text:style-name="Source_20_Text">isNull(i1)</text:span>?</text:span></text:p>
      <text:p text:style-name="Text_20_body">The expression below doesn't have the meaning it appears to:</text:p>
      <text:p text:style-name="Preformatted_20_Text">if i1 == null then<text:line-break/><text:s text:c="2"/>null<text:line-break/>else<text:line-break/><text:s text:c="2"/>1</text:p>
      <text:p text:style-name="Text_20_body"><text:span text:style-name="Source_20_Text">i1 == null</text:span> always evaluates to <text:span text:style-name="Source_20_Text">null</text:span>, because <text:span text:style-name="Source_20_Text">null</text:span> can't be used in any algebraic expression without “poisoning” its result. For the same reason, expressions like <text:span text:style-name="Source_20_Text">i1 + null</text:span>, <text:span text:style-name="Source_20_Text">i1 / null</text:span>, and <text:span text:style-name="Source_20_Text">if null then 1 else 2</text:span> always evaluate to <text:span text:style-name="Source_20_Text">null</text:span> as well. To avoid this, an image's value has to be tested for null explicitly, using the <text:span text:style-name="Source_20_Text">isNull</text:span> operator or <text:span text:style-name="Source_20_Text">?</text:span>. The correct version of the expression above is:</text:p>
      <text:p text:style-name="Preformatted_20_Text">if isNull(i1) then<text:line-break/><text:s text:c="2"/>null<text:line-break/>else<text:line-break/><text:s text:c="2"/>1</text:p>
      <text:p text:style-name="Text_20_body">Dinamica EGO automatically detects the incorrect expression and rewrites it to reflect what the user actually intended.</text:p>
      <table:table table:style-name="Table_Quotation1">
        <table:table-column/>
        <table:table-row>
          <table:table-cell office:value-type="string" table:style-name="Cell_Quotation1">
            <text:p text:style-name="tablealignleft"> <text:span text:style-name="Strong_20_Emphasis">Editor's note:</text:span> The null-poisoning behaviour of <text:span text:style-name="Source_20_Text">i1 == null</text:span> described above is confirmed and consistent with the rest of this wiki's documentation. The specific claim that Dinamica EGO <text:span text:style-name="Strong_20_Emphasis">automatically rewrites</text:span> the expression in the saved model, however, is not something the editor has an independent source to confirm. It's plausible as a GUI-level safeguard, but should be verified before being relied upon.</text:p>
          </table:table-cell>
        </table:table-row>
      </table:table>
      <text:p text:style-name="Text_20_body">For more on expression syntax, see the documentation of the <text:a xlink:type="simple" xlink:href="https://www.dinamicaego.com/dokuwiki/doku.php?id=image_expression_type" text:style-name="Internet_20_link" text:visited-style-name="Visited_20_Internet_20_Link">Image Expression Type</text:a>. For more on how null values are handled during map and value calculations, see <text:a xlink:type="simple" xlink:href="https://www.dinamicaego.com/dokuwiki/doku.php?id=calculate_functors#null_value_handling" text:style-name="Internet_20_link" text:visited-style-name="Visited_20_Internet_20_Link">Null Value Handling</text:a> on Calculate Functors.</text:p>
      <text:h text:style-name="Heading_20_2" text:outline-level="2"><text:bookmark-start text:name="__RefHeading___modeling_and_calibration_22"/><text:bookmark-start text:name="modeling_and_calibration"/>Modeling and Calibration<text:bookmark-end text:name="__RefHeading___modeling_and_calibration_22"/><text:bookmark-end text:name="modeling_and_calibration"/></text:h>
      <text:h text:style-name="Heading_20_4" text:outline-level="4"><text:bookmark-start text:name="__RefHeading___question_m-1_23"/><text:bookmark-start text:name="question_m-1"/>Question M-1<text:bookmark-end text:name="__RefHeading___question_m-1_23"/><text:bookmark-end text:name="question_m-1"/></text:h>
      <text:p text:style-name="Text_20_body"><text:span text:style-name="Strong_20_Emphasis">Is it possible to automatically calibrate the values for “mean patch size,” “patch variance,” and “patch isometry” in Dinamica EGO?</text:span></text:p>
      <text:p text:style-name="Text_20_body">There is no mechanism for calibrating those values automatically in Dinamica EGO. If you'd rather not rely on trial and error, we recommend using different software, such as <text:a xlink:type="simple" xlink:href="https://fragstats.org/" text:style-name="Internet_20_link" text:visited-style-name="Visited_20_Internet_20_Link">Fragstats</text:a>, to calculate the parameters.</text:p>
      <text:h text:style-name="Heading_20_4" text:outline-level="4"><text:bookmark-start text:name="__RefHeading___question_m-2_24"/><text:bookmark-start text:name="question_m-2"/>Question M-2<text:bookmark-end text:name="__RefHeading___question_m-2_24"/><text:bookmark-end text:name="question_m-2"/></text:h>
      <text:p text:style-name="Text_20_body"><text:span text:style-name="Strong_20_Emphasis">Why does Dinamica EGO say it can't calculate the multi-step transition matrix?</text:span></text:p>
      <text:p text:style-name="Text_20_body">The multi-step matrix can only be calculated with the <text:a xlink:type="simple" xlink:href="https://www.dinamicaego.com/dokuwiki/doku.php?id=determine_transition_matrix" text:style-name="Internet_20_link" text:visited-style-name="Visited_20_Internet_20_Link">Determine Transition Matrix</text:a> functor if the single-step matrix has a decomposition into its corresponding eigenvectors and eigenvalues. Without that decomposition, the process can't be represented as an ergodic matrix — that is, the eigenvalues aren't real numbers. The time-step matrix is obtained as follows:</text:p>
      <text:p text:style-name="Text_20_body">P = M * V * INVM</text:p>
      <text:list text:style-name="List_20_1" text:continue-numbering="false">
        <text:list-item>
          <text:p text:style-name="List_20_1_Content_First"> <text:span text:style-name="Source_20_Text">M</text:span> — matrix of eigenvectors</text:p>
        </text:list-item>
        <text:list-item>
          <text:p text:style-name="List_20_1_Content"> <text:span text:style-name="Source_20_Text">V</text:span> — matrix of eigenvalues (a diagonal matrix, with nonzero values only along its diagonal)</text:p>
        </text:list-item>
        <text:list-item>
          <text:p text:style-name="List_20_1_Content_Last"> <text:span text:style-name="Source_20_Text">INVM</text:span> — inverse of the matrix of eigenvectors</text:p>
        </text:list-item>
      </text:list>
      <text:p text:style-name="Text_20_body">To get the time-step matrix, the elements of matrix V must be raised to the power (1/t), where t is the number of time steps within the time period. Not every matrix has real-number eigenvalues, which is the source of the error.</text:p>
      <text:p text:style-name="Text_20_body">It's still possible to work around this limitation by calculating a separate transition matrix for each year, using crude rates instead of net rates. The model <text:a xlink:type="simple" xlink:href="https://www.dinamicaego.com/dokuwiki/doku.php?id=variable_time_step_net_transition_rates" text:style-name="Internet_20_link" text:visited-style-name="Visited_20_Internet_20_Link">variable_time_step_net_transition_rates</text:a> and the submodel <text:a xlink:type="simple" xlink:href="https://www.dinamicaego.com/dokuwiki/doku.php?id=calc_net_transition_rates" text:style-name="Internet_20_link" text:visited-style-name="Visited_20_Internet_20_Link">Calc Net Transition Rates</text:a>, both available as part of the standard Dinamica EGO distribution, use this technique.</text:p>
      <text:h text:style-name="Heading_20_4" text:outline-level="4"><text:bookmark-start text:name="__RefHeading___question_m-3_25"/><text:bookmark-start text:name="question_m-3"/>Question M-3<text:bookmark-end text:name="__RefHeading___question_m-3_25"/><text:bookmark-end text:name="question_m-3"/></text:h>
      <text:p text:style-name="Text_20_body"><text:span text:style-name="Strong_20_Emphasis">How can I improve the similarity values resulting from my model calibration?</text:span></text:p>
      <text:p text:style-name="Text_20_body">See <text:a xlink:type="simple" xlink:href="https://csr.ufmg.br/dinamica/2015/09/22/validation/" text:style-name="Internet_20_link" text:visited-style-name="Visited_20_Internet_20_Link">this post</text:a> on the Dinamica website about validation.</text:p>
      <text:h text:style-name="Heading_20_2" text:outline-level="2"><text:bookmark-start text:name="__RefHeading___documentation_and_resources_26"/><text:bookmark-start text:name="documentation_and_resources"/>Documentation and Resources<text:bookmark-end text:name="__RefHeading___documentation_and_resources_26"/><text:bookmark-end text:name="documentation_and_resources"/></text:h>
      <text:h text:style-name="Heading_20_4" text:outline-level="4"><text:bookmark-start text:name="__RefHeading___question_d-1_27"/><text:bookmark-start text:name="question_d-1"/>Question D-1<text:bookmark-end text:name="__RefHeading___question_d-1_27"/><text:bookmark-end text:name="question_d-1"/></text:h>
      <text:p text:style-name="Text_20_body"><text:span text:style-name="Strong_20_Emphasis">I can't find Dinamica's PDF guidebook file anywhere. Where was it installed?</text:span></text:p>
      <text:p text:style-name="Text_20_body">It's no longer distributed as a PDF — the guidebook is now part of the online documentation wiki. See <text:a xlink:type="simple" xlink:href="https://www.dinamicaego.com/dokuwiki/doku.php?id=guidebook_start" text:style-name="Internet_20_link" text:visited-style-name="Visited_20_Internet_20_Link">here</text:a>.</text:p>
      <text:h text:style-name="Heading_20_4" text:outline-level="4"><text:bookmark-start text:name="__RefHeading___question_d-2_28"/><text:bookmark-start text:name="question_d-2"/>Question D-2<text:bookmark-end text:name="__RefHeading___question_d-2_28"/><text:bookmark-end text:name="question_d-2"/></text:h>
      <text:p text:style-name="Text_20_body"><text:span text:style-name="Strong_20_Emphasis">What image formats does Dinamica EGO support?</text:span></text:p>
      <text:p text:style-name="Text_20_body">Dinamica EGO supports most image formats supported by GDAL. See the <text:a xlink:type="simple" xlink:href="https://www.dinamicaego.com/dokuwiki/doku.php?id=supported_map_formats" text:style-name="Internet_20_link" text:visited-style-name="Visited_20_Internet_20_Link">list of supported map formats</text:a>.</text:p>
      <text:h text:style-name="Heading_20_4" text:outline-level="4"><text:bookmark-start text:name="__RefHeading___question_d-3_29"/><text:bookmark-start text:name="question_d-3"/>Question D-3<text:bookmark-end text:name="__RefHeading___question_d-3_29"/><text:bookmark-end text:name="question_d-3"/></text:h>
      <text:p text:style-name="Text_20_body"><text:span text:style-name="Strong_20_Emphasis">I can't find Dinamica's examples. Where are they installed?</text:span></text:p>
      <text:p text:style-name="Text_20_body">Download them from <text:a xlink:type="simple" xlink:href="https://csr.ufmg.br/dinamica/nui_download/1054/" text:style-name="Internet_20_link" text:visited-style-name="Visited_20_Internet_20_Link">Dataset Download</text:a>.</text:p>
      <text:h text:style-name="Heading_20_2" text:outline-level="2"><text:bookmark-start text:name="__RefHeading___general_30"/><text:bookmark-start text:name="general"/>General<text:bookmark-end text:name="__RefHeading___general_30"/><text:bookmark-end text:name="general"/></text:h>
      <text:h text:style-name="Heading_20_4" text:outline-level="4"><text:bookmark-start text:name="__RefHeading___question_g-1_31"/><text:bookmark-start text:name="question_g-1"/>Question G-1<text:bookmark-end text:name="__RefHeading___question_g-1_31"/><text:bookmark-end text:name="question_g-1"/></text:h>
      <text:p text:style-name="Text_20_body"><text:span text:style-name="Strong_20_Emphasis">What languages is Dinamica EGO available in?</text:span></text:p>
      <text:p text:style-name="Text_20_body">For now, the software is only available in English.</text:p>
      <text:h text:style-name="Heading_20_4" text:outline-level="4"><text:bookmark-start text:name="__RefHeading___question_g-2_32"/><text:bookmark-start text:name="question_g-2"/>Question G-2<text:bookmark-end text:name="__RefHeading___question_g-2_32"/><text:bookmark-end text:name="question_g-2"/></text:h>
      <text:p text:style-name="Text_20_body"><text:span text:style-name="Strong_20_Emphasis">What's the difference between each log level available in Dinamica EGO?</text:span></text:p>
      <text:p text:style-name="Text_20_body">See <text:a xlink:type="simple" xlink:href="https://www.dinamicaego.com/dokuwiki/doku.php?id=log_tag_type#log_level" text:style-name="Internet_20_link" text:visited-style-name="Visited_20_Internet_20_Link">Log Levels</text:a>.</text:p>
      <text:h text:style-name="Heading_20_4" text:outline-level="4"><text:bookmark-start text:name="__RefHeading___question_g-3_33"/><text:bookmark-start text:name="question_g-3"/>Question G-3<text:bookmark-end text:name="__RefHeading___question_g-3_33"/><text:bookmark-end text:name="question_g-3"/></text:h>
      <text:p text:style-name="Text_20_body"><text:span text:style-name="Strong_20_Emphasis">I'm interested in purchasing Dinamica EGO for use in my dissertation. How do I do that?</text:span></text:p>
      <text:p text:style-name="Text_20_body">Dinamica EGO is <text:a xlink:type="simple" xlink:href="https://csr.ufmg.br/dinamica/license" text:style-name="Internet_20_link" text:visited-style-name="Visited_20_Internet_20_Link">free for scientific, commercial, and non-commercial use</text:a>. Go to the <text:a xlink:type="simple" xlink:href="https://www.csr.ufmg.br/dinamica/dinamica-8" text:style-name="Internet_20_link" text:visited-style-name="Visited_20_Internet_20_Link">Download</text:a> section of the website to get it — it includes everything you need to get started, including file examp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