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d_elevation_graph_paths"/><text:bookmark-start text:name="__RefHeading___find_elevation_graph_paths_1"/><text:bookmark-start text:name="find_elevation_graph_paths"/>Find Elevation Graph Paths<text:bookmark-end text:name="__RefHeading___find_elevation_graph_paths_1"/><text:bookmark-end text:name="find_elevation_graph_path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ids of the elevation patches along the paths between the specified pseudo-tops and their respective bas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www.dinamicaego.com/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s  </text:p>
          </table:table-cell>
          <table:table-cell office:value-type="string" table:style-name="tablecell">
            <text:p text:style-name="tablealignleft"> <text:a xlink:type="simple" xlink:href="https://www.dinamicaego.com/dokuwiki/doku.php?id=base_table_type" text:style-name="Internet_20_link" text:visited-style-name="Visited_20_Internet_20_Link">Base Table Type</text:a>  </text:p>
          </table:table-cell>
          <table:table-cell office:value-type="string" table:style-name="tablecell">
            <text:p text:style-name="tablealignleft"> Table or lookup table listing the top elevation patches for which the path patches down to the bases are retrieved. These can be any patches in the elevation patch tree, not necessarily top-level patches. The table's keys are the ids of the top patches; the values associated with each key ar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arch For All Bas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elevation patches of the paths to every reachable base from each specified top are retrieved. Otherwise, only the elevation patches of the path to the lowest-elevation base are retrieved.  </text:p>
          </table:table-cell>
          <table:table-cell office:value-type="string" table:style-name="tablecell">
            <text:p text:style-name="tablealignleft"> No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www.dinamicaego.com/dokuwiki/doku.php?id=base_table_type" text:style-name="Internet_20_link" text:visited-style-name="Visited_20_Internet_20_Link">Base Table Type</text:a>  </text:p>
          </table:table-cell>
          <table:table-cell office:value-type="string" table:style-name="tablecell">
            <text:p text:style-name="tablealignleft"> Table whose keys are the ids of elevation patches that can be treated as bases of the graph. For each top in Pseudo Tops, if this table is not provided or the top's id is not present in it, the search uses the regular criterion to decide whether a node is a base; if the id is present, that patch is accepted as a base once reached, and none of its child nodes are analyzed further.  </text:p>
          </table:table-cell>
          <table:table-cell office:value-type="string" table:style-name="tablecell">
            <text:p text:style-name="tablealignleft"> .none  </text:p>
          </table:table-cell>
        </table:table-row>
        <table:table-row>
          <table:table-cell office:value-type="string" table:style-name="tablecell">
            <text:p text:style-name="tablealignleft"> Minimum Elevations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Lookup table of elevation patches and the minimum elevation of patches that can be retrieved along the paths between that patch and its bases. For each top in Pseudo Tops, if this table is not provided or the top's id is not present in it, the search treats any elevation as valid; if the id is present, patches with a lower elevation than the associated value are ignored, and a patch is also treated as a base of the graph if all its children are ignored this way.  </text:p>
          </table:table-cell>
          <table:table-cell office:value-type="string" table:style-name="tablecell">
            <text:p text:style-name="tablealignleft"> .none  </text:p>
          </table:table-cell>
        </table:table-row>
        <table:table-row>
          <table:table-cell office:value-type="string" table:style-name="tablecell">
            <text:p text:style-name="tablealignleft"> Also Search Parent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search also follows the parent elevation patches of the patches it visits: for each patch analyzed, paths are expanded toward both its child patches and its parent patches. This flag is meaningful only when Search For All Bases is true.  </text:p>
          </table:table-cell>
          <table:table-cell office:value-type="string" table:style-name="tablecell">
            <text:p text:style-name="tablealignleft"> No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a top elevation patch and its corresponding base. A top exceeding this quantity is ignored. 0 means the number of visited nodes is unlimited. This is an advanced port.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ath Relation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of the elevation patches representing the path between each top and its corresponding base, in the format “Top_Id*:real, Path_Id*:real, Index:real”. When Search For All Bases is true, Path_Id lists the elevation patches of the paths with no particular ordering; otherwise, Path_Id is ordered from the patch corresponding to the top down to the found base.  </text:p>
          </table:table-cell>
        </table:table-row>
        <table:table-row>
          <table:table-cell office:value-type="string" table:style-name="tablecell">
            <text:p text:style-name="tablealignleft"> All Path Patche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of the elevation patches that are part of the path between each top and base, in the format “Row_Index*:real, Top_Id:real, Path_Id:real, Path_Index:real”. When Search For All Bases is true, Path_Id lists the elevation patches of the paths with no particular ordering; otherwise, Path_Id is ordered from the patch corresponding to the top down to the found bas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the ids of the elevation patches along the paths between the specified pseudo-tops and their respective bases, considering either all reachable bases or only the lowest-elevation one, depending on Search For All Bas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FindElevationGraphPa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d_elevation_graph_paths</dc:title>
  </office:meta>
</office:document-meta>
</file>