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lder"/><text:bookmark-start text:name="__RefHeading___folder_1"/><text:bookmark-start text:name="folder"/>Folder<text:bookmark-end text:name="__RefHeading___folder_1"/><text:bookmark-end text:name="folde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eclares a folder, directory, or zip file that can be reused as the input to more than one functor, instead of repeating the same constant throughout the model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www.dinamicaego.com/dokuwiki/doku.php?id=folder_type" text:style-name="Internet_20_link" text:visited-style-name="Visited_20_Internet_20_Link">Folder Type</text:a>  </text:p>
          </table:table-cell>
          <table:table-cell office:value-type="string" table:style-name="tablecell">
            <text:p text:style-name="tablealignleft"> Folder, directory, or zip file, or constant representing on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folder_type" text:style-name="Internet_20_link" text:visited-style-name="Visited_20_Internet_20_Link">Folder Type</text:a>  </text:p>
          </table:table-cell>
          <table:table-cell office:value-type="string" table:style-name="tablecell">
            <text:p text:style-name="tablealignleft"> Folder, directory, or zip file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Fold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lder</dc:title>
  </office:meta>
</office:document-meta>
</file>