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"/><text:bookmark-start text:name="__RefHeading___for_each_1"/><text:bookmark-start text:name="for_each"/>For Each<text:bookmark-end text:name="__RefHeading___for_each_1"/><text:bookmark-end text:name="for_each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tainer that executes the functors it contains once for every entry of a given table or lookup table, making each entry's key available to its contents through the internal output port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ments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whose entries the contained functors are executed fo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Key of the current element being processed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p text:style-name="Text_20_body">Execution only takes place for entries whose key is greater than or equal to zero and whose associated value is non-zero; other entries in Elements are skipped.</text:p>
      <text:p text:style-name="Text_20_body">Execution for multiple keys may happen simultaneously when there is no dependency between them.</text:p>
      <text:p text:style-name="Text_20_body">When Elements can be empty and a result produced by the contained functors is used outside the container, connect a matching <text:a xlink:type="simple" xlink:href="https://www.dinamicaego.com/dokuwiki/doku.php?id=functor_list#junction" text:style-name="Internet_20_link" text:visited-style-name="Visited_20_Internet_20_Link">junction</text:a> after the container, so a value still reaches the rest of the model if there are no entries to process.</text:p>
      <text:p text:style-name="Text_20_body">This functor was previously known as “ParallelForEach”; that name is still accepted for backward compatibility with existing scripts.</text:p>
      <text:h text:style-name="Heading_20_2" text:outline-level="2"><text:bookmark-start text:name="__RefHeading___internal_name_9"/><text:bookmark-start text:name="internal_name"/>Internal Name<text:bookmark-end text:name="__RefHeading___internal_name_9"/><text:bookmark-end text:name="internal_name"/></text:h>
      <text:p text:style-name="Text_20_body">ForEac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</dc:title>
  </office:meta>
</office:document-meta>
</file>