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e7f9ce01c3e7e3c216b556999af54b.png"/>
  <manifest:file-entry manifest:media-type="image/png" manifest:full-path="Pictures/4509ff9f2c9c173957f062ced11e2e46.png"/>
  <manifest:file-entry manifest:media-type="image/png" manifest:full-path="Pictures/e946a2f2a6afe8921fb227dd028555ad.png"/>
  <manifest:file-entry manifest:media-type="image/png" manifest:full-path="Pictures/257fb16cc335b9a1dd505c14c7c3cb92.png"/>
  <manifest:file-entry manifest:media-type="image/png" manifest:full-path="Pictures/7a064c319362f8591ed9b0eca983ec53.png"/>
  <manifest:file-entry manifest:media-type="image/png" manifest:full-path="Pictures/2c0ad86a22e12f1da3cae5ff4434a4b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or_library"/><text:bookmark-start text:name="__RefHeading___functor_library_1"/><text:bookmark-start text:name="functor_library"/>Functor Library<text:bookmark-end text:name="__RefHeading___functor_library_1"/><text:bookmark-end text:name="functor_library"/></text:h>
      <text:h text:style-name="Heading_20_2" text:outline-level="2"><text:bookmark-start text:name="__RefHeading___functor_library_panel_2"/><text:bookmark-start text:name="functor_library_panel"/>Functor Library Panel<text:bookmark-end text:name="__RefHeading___functor_library_panel_2"/><text:bookmark-end text:name="functor_library_panel"/></text:h>
      <text:p text:style-name="Text_20_body">Shows functors and submodels.</text:p>
      <text:p text:style-name="Text_20_body"><draw:frame draw:style-name="mediacenter" draw:name="Functor Library Legend" text:anchor-type="paragraph" draw:z-index="0" svg:width="13.149791666667cm"><draw:text-box><text:p text:style-name="legendcenter"><draw:frame draw:style-name="mediacenter" draw:name="Functor Library" text:anchor-type="paragraph" draw:z-index="0" svg:width="13.149791666667cm" svg:height="19.023541666667cm"><draw:image xlink:href="Pictures/c6e7f9ce01c3e7e3c216b556999af54b.png" xlink:type="simple" xlink:show="embed" xlink:actuate="onLoad"/></draw:frame>Functor Library</text:p></draw:text-box></draw:frame></text:p>
      <text:p text:style-name="Text_20_body">The user can search for specific functors and submodels, and iteract with them, viewing their documentation, <text:a xlink:type="simple" xlink:href="https://www.youtube.com/watch?v=GGG2sAKCuU0" text:style-name="Internet_20_link" text:visited-style-name="Visited_20_Internet_20_Link">marking them as favorites</text:a> etc.</text:p>
      <text:p text:style-name="Text_20_body">You can drag functor and submodels from the library to the model presentation area to use them in your model.</text:p>
      <text:p text:style-name="Text_20_body">The functor library is divided into four main tab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ab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" text:anchor-type="as-char" draw:z-index="1" svg:width="0.42333333333333cm" svg:height="0.42333333333333cm"><draw:image xlink:href="Pictures/4509ff9f2c9c173957f062ced11e2e46.png" xlink:type="simple" xlink:show="embed" xlink:actuate="onLoad"/></draw:frame> All  </text:p>
          </table:table-cell>
          <table:table-cell office:value-type="string" table:style-name="tablecell">
            <text:p text:style-name="tablealignleft"> Show all functors including system and user submodels. Local submodels are not included in this tab. The functors and submodels are grouped by their corresponding categories (Input/Output, Table, Control etc).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0.42333333333333cm" svg:height="0.42333333333333cm"><draw:image xlink:href="Pictures/e946a2f2a6afe8921fb227dd028555ad.png" xlink:type="simple" xlink:show="embed" xlink:actuate="onLoad"/></draw:frame> Favorites  </text:p>
          </table:table-cell>
          <table:table-cell office:value-type="string" table:style-name="tablecell">
            <text:p text:style-name="tablealignleft"> Show all functors and submodels marked as favorites. The functors and submodels are grouped by their corresponding categories (Input/Output, Table, Control etc).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3" text:anchor-type="as-char" draw:z-index="3" svg:width="0.42333333333333cm" svg:height="0.42333333333333cm"><draw:image xlink:href="Pictures/257fb16cc335b9a1dd505c14c7c3cb92.png" xlink:type="simple" xlink:show="embed" xlink:actuate="onLoad"/></draw:frame> Submodels  </text:p>
          </table:table-cell>
          <table:table-cell office:value-type="string" table:style-name="tablecell">
            <text:p text:style-name="tablealignleft"> Show all system and user submodels. The submodels are grouped by their corresponding categories (Input/Output, Table, Control etc).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0.42333333333333cm" svg:height="0.42333333333333cm"><draw:image xlink:href="Pictures/7a064c319362f8591ed9b0eca983ec53.png" xlink:type="simple" xlink:show="embed" xlink:actuate="onLoad"/></draw:frame> Local Submodels  </text:p>
          </table:table-cell>
          <table:table-cell office:value-type="string" table:style-name="tablecell">
            <text:p text:style-name="tablealignleft"> Show local submodels from the models currently open. The local submodels are grouped by their corresponding model.  </text:p>
          </table:table-cell>
        </table:table-row>
      </table:table>
      <text:h text:style-name="Heading_20_2" text:outline-level="2"><text:bookmark-start text:name="__RefHeading___functor_library_bar_3"/><text:bookmark-start text:name="functor_library_bar"/>Functor Library Bar<text:bookmark-end text:name="__RefHeading___functor_library_bar_3"/><text:bookmark-end text:name="functor_library_bar"/></text:h>
      <text:p text:style-name="Text_20_body">The functor library bar is available when you hover the mouse over a functor or submodel name. Basically, it allows the user to interact with any functor or submodel available at the functor library.</text:p>
      <text:p text:style-name="Text_20_body"><draw:frame draw:style-name="mediacenter" draw:name="Functor Library Bar Legend" text:anchor-type="paragraph" draw:z-index="0" svg:width="10.292291666667cm"><draw:text-box><text:p text:style-name="legendcenter"><draw:frame draw:style-name="mediacenter" draw:name="Functor Library Bar" text:anchor-type="paragraph" draw:z-index="5" svg:width="10.292291666667cm" svg:height="15.689791666667cm"><draw:image xlink:href="Pictures/2c0ad86a22e12f1da3cae5ff4434a4b9.png" xlink:type="simple" xlink:show="embed" xlink:actuate="onLoad"/></draw:frame>Functor Library Bar</text:p></draw:text-box></draw:frame></text:p>
      <text:p text:style-name="Text_20_body">The functor library bar provides additional options for interacting with a functor or submodel. The options available depend on the functor or submodel selected and include flagging a functor or submodel as favorite, viewing the functor documentation, importing the submodel definition et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tor_library</dc:title>
  </office:meta>
</office:document-meta>
</file>