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nerate_temporary_file"/><text:bookmark-start text:name="__RefHeading___generate_temporary_file_1"/><text:bookmark-start text:name="generate_temporary_file"/>Generate Temporary File<text:bookmark-end text:name="__RefHeading___generate_temporary_file_1"/><text:bookmark-end text:name="generate_temporary_fi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reates a temporary file, or simply reserves a temporary filename, guaranteeing that the name does not collide with any existing fi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xtension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Extension for the generated temporary file, without the leading period. It must contain only letters and number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Create File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the file is created empty on disk. If false, only its path is reserved and no file is created.  </text:p>
          </table:table-cell>
          <table:table-cell office:value-type="string" table:style-name="tablecell">
            <text:p text:style-name="tablealignleft"> No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www.dinamicaego.com/dokuwiki/doku.php?id=generic_filename_type" text:style-name="Internet_20_link" text:visited-style-name="Visited_20_Internet_20_Link">Generic Filename Type</text:a>  </text:p>
          </table:table-cell>
          <table:table-cell office:value-type="string" table:style-name="tablecell">
            <text:p text:style-name="tablealignleft"> Filename of the generated temporary fi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input_output" text:style-name="Internet_20_link" text:visited-style-name="Visited_20_Internet_20_Link"> Input / Output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Extension must contain only letters and numbers. Providing an extension with any other character raises an erro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nerateTemporaryFi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nerate_temporary_file</dc:title>
  </office:meta>
</office:document-meta>
</file>