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ic_filename"/><text:bookmark-start text:name="__RefHeading___generic_filename_1"/><text:bookmark-start text:name="generic_filename"/>Generic Filename<text:bookmark-end text:name="__RefHeading___generic_filename_1"/><text:bookmark-end text:name="generic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generic filenam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Generic filename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Generic filenam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neric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ic_filename</dc:title>
  </office:meta>
</office:document-meta>
</file>