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current_individual"/><text:bookmark-start text:name="__RefHeading___get_current_individual_1"/><text:bookmark-start text:name="get_current_individual"/>Get Current Individual<text:bookmark-end text:name="__RefHeading___get_current_individual_1"/><text:bookmark-end text:name="get_current_individua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When placed inside a <text:a xlink:type="simple" xlink:href="https://www.dinamicaego.com/dokuwiki/doku.php?id=genetic_algorithm_tool" text:style-name="Internet_20_link" text:visited-style-name="Visited_20_Internet_20_Link">Genetic Algorithm Tool</text:a> container, this functor retrieves the individual being evaluated in the current iteration of the genetic algorithm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urrent Individual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Individual from the current genetic algorithm iteration. When this functor is placed inside a Genetic Algorithm Tool container, this port connects to that container's current individual automatically. This is an advanced port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urrent Individual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Individual from the current genetic algorithm iter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alibration" text:style-name="Internet_20_link" text:visited-style-name="Visited_20_Internet_20_Link"> Calib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a Genetic Algorithm Tool. If it is not, it has no effect, and a warning is reported when the script is verifi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CurrentIndividu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current_individual</dc:title>
  </office:meta>
</office:document-meta>
</file>