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elevation_graph_info"/><text:bookmark-start text:name="__RefHeading___get_elevation_graph_info_1"/><text:bookmark-start text:name="get_elevation_graph_info"/>Get Elevation Graph Info<text:bookmark-end text:name="__RefHeading___get_elevation_graph_info_1"/><text:bookmark-end text:name="get_elevation_graph_inf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complete information from an elevation patch graph, including each patch's own properties and its relationship with neighboring patch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 </text:p>
          </table:table-cell>
          <table:table-cell office:value-type="string" table:style-name="tablecell">
            <text:p text:style-name="tablealignleft"> <text:a xlink:type="simple" xlink:href="https://www.dinamicaego.com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Elevation patch graph created from neighborhood relationships and their properti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Also Retrieve Parent Info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Parent Patch Info is filled with the relationships of each patch's neighboring patches that are higher than it. If false, that table is left empty.  </text:p>
          </table:table-cell>
          <table:table-cell office:value-type="string" table:style-name="tablecell">
            <text:p text:style-name="tablealignleft"> No  </text:p>
          </table:table-cell>
        </table:table-row>
        <table:table-row>
          <table:table-cell office:value-type="string" table:style-name="tablecell">
            <text:p text:style-name="tablealignleft"> Also Retrieve Child Info 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hild Patch Info is filled with the relationships of each patch's neighboring patches that are lower than it. If false, that table is left empty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atch Info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property relationships for each elevation patch, in the format “Patch_Id*:real, Patch_Elevation:real, Patch_Area:real, Patch_Combined_Area:real, Patch_Slope:real, Patch_Y:real, Patch_X:real, Patch_Parents:real, Patch_Children:real”.  </text:p>
          </table:table-cell>
        </table:table-row>
        <table:table-row>
          <table:table-cell office:value-type="string" table:style-name="tablecell">
            <text:p text:style-name="tablealignleft"> Parent Patch Info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the relationships between each elevation patch and its neighboring patches that are higher than it, in the format “Patch_Id*:real, Parent_Id*:real, Index:real”. Empty when Also Retrieve Parent Info is false.  </text:p>
          </table:table-cell>
        </table:table-row>
        <table:table-row>
          <table:table-cell office:value-type="string" table:style-name="tablecell">
            <text:p text:style-name="tablealignleft"> Child Patch Info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the relationships between each elevation patch and its neighboring patches that are lower than it, in the format “Patch_Id*:real, Child_Id*:real, Index:real”. Empty when Also Retrieve Child Info is fals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ElevationGraphInf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elevation_graph_info</dc:title>
  </office:meta>
</office:document-meta>
</file>