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lookup_table_value"/><text:bookmark-start text:name="__RefHeading___get_lookup_table_value_1"/><text:bookmark-start text:name="get_lookup_table_value"/>Get Lookup Table Value<text:bookmark-end text:name="__RefHeading___get_lookup_table_value_1"/><text:bookmark-end text:name="get_lookup_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the value corresponding to a specified key from a lookup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to search.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Key to search for in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Value If Not Found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returned if Key is not present in Table. If not provided, an error is reported when the key is not foun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corresponding to the given key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Key is not found in Table and Value If Not Found is not provided, this functor reports an error, interrupting the model's execution.</text:p>
      <text:p text:style-name="Text_20_body">To find an approximate match, or to interpolate between neighboring keys, instead use a <text:a xlink:type="simple" xlink:href="https://www.dinamicaego.com/dokuwiki/doku.php?id=calculate_value" text:style-name="Internet_20_link" text:visited-style-name="Visited_20_Internet_20_Link">Calculate Value</text:a>,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or <text:a xlink:type="simple" xlink:href="https://www.dinamicaego.com/dokuwiki/doku.php?id=calculate_lookup_table" text:style-name="Internet_20_link" text:visited-style-name="Visited_20_Internet_20_Link">Calculate Lookup Table</text:a> with one of the Lookup Table Operators described in the Image Expression Type document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Lookup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lookup_table_value</dc:title>
  </office:meta>
</office:document-meta>
</file>