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map_value"/><text:bookmark-start text:name="__RefHeading___get_map_value_1"/><text:bookmark-start text:name="get_map_value"/>Get Map Value<text:bookmark-end text:name="__RefHeading___get_map_value_1"/><text:bookmark-end text:name="get_map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rieves the value of a map cell at a specified line and colum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the value is retrieved from.  </text:p>
          </table:table-cell>
        </table:table-row>
        <table:table-row>
          <table:table-cell office:value-type="string" table:style-name="tablecell">
            <text:p text:style-name="tablealignleft"> Cell Line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Line of the cell. Line 1 is the topmost line.  </text:p>
          </table:table-cell>
        </table:table-row>
        <table:table-row>
          <table:table-cell office:value-type="string" table:style-name="tablecell">
            <text:p text:style-name="tablealignleft"> Cell Column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Column of the cell. Column 1 is the leftmost colum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Value If Null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returned when the cell at the specified coordinates equals Map's null value. This is an advanced port.  </text:p>
          </table:table-cell>
          <table:table-cell office:value-type="string" table:style-name="tablecell">
            <text:p text:style-name="tablealignleft"> 0.0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ell Value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Retrieved cell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aises an error if Cell Line or Cell Column falls outside the dimensions of Map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Map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map_value</dc:title>
  </office:meta>
</office:document-meta>
</file>