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from_key"/><text:bookmark-start text:name="__RefHeading___get_table_from_key_1"/><text:bookmark-start text:name="get_table_from_key"/>Get Table From Key<text:bookmark-end text:name="__RefHeading___get_table_from_key_1"/><text:bookmark-end text:name="get_table_from_ke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rieves the sub-table corresponding to a given chain of keys from an input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input table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Chain of keys, starting from the first key column, identifying the sub-table that will be retriev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sub-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Keys is matched against the table's key columns starting from the leftmost one; a tuple with fewer elements than the table's key columns retrieves the sub-table formed by all rows sharing that key prefix, keeping only the remaining (unmatched) key columns.</text:p>
      <text:p text:style-name="Text_20_body"><text:span text:style-name="Strong_20_Emphasis">Example 1:</text:span></text:p>
      <text:p text:style-name="Text_20_body">Given the table below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retrieving the sub-table for the key tuple &lt;2, “a”&gt; (Key1=2, Key2=“a”) results in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p text:style-name="Text_20_body"><text:span text:style-name="Strong_20_Emphasis">Example 2:</text:span></text:p>
      <text:p text:style-name="Text_20_body">Retrieving the sub-table for the key tuple &lt;2&gt; (Key1=2 only) from the same table results in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It is not possible to retrieve a sub-table indexed by keys taken from arbitrary key columns — only a prefix of the leftmost key columns can be used this way. To index by a different key column, first bring it to the front with <text:a xlink:type="simple" xlink:href="https://www.dinamicaego.com/dokuwiki/doku.php?id=reorder_table_column" text:style-name="Internet_20_link" text:visited-style-name="Visited_20_Internet_20_Link">Reorder Table Column</text:a>.</text:p>
      <text:p text:style-name="Text_20_body">This functor reports an error if the resulting sub-table would have no key columns left, or if the given chain of keys is not present in the input table.</text:p>
      <text:p text:style-name="Text_20_body">This functor also reports an error if Table is a lookup table, or a table with fewer than two key column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ableFromKey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dinamicaego.com/dokuwiki/doku.php?id=lesson_7" text:style-name="Internet_20_link" text:visited-style-name="Visited_20_Internet_20_Link">Lesson 7: Creating a new column and retrieving a data column from tab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from_key</dc:title>
  </office:meta>
</office:document-meta>
</file>