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info"/><text:bookmark-start text:name="__RefHeading___get_table_info_1"/><text:bookmark-start text:name="get_table_info"/>Get Table Info<text:bookmark-end text:name="__RefHeading___get_table_info_1"/><text:bookmark-end text:name="get_table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s information about the columns of a given input table or lookup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Input table or lookup table whose column information will be retriev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Info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ith detailed information about every input table column, in the format “Column_Index*:real, Column_Name:string, Is_Key_Column:real, Column_Type:real, Column_Type_Name:string”. Is_Key_Column is 1 for a key column and 0 for a data column; Column_Type is 0 for a string column and 1 for a real (numeric) column; Column_Type_Name spells out the same information as “string” or “real”.  </text:p>
          </table:table-cell>
        </table:table-row>
        <table:table-row>
          <table:table-cell office:value-type="string" table:style-name="tablecell">
            <text:p text:style-name="tablealignleft"> Column Name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mapping each input table column's name to its index, in the format “Column_Name*:string, Column_Index:real”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able Info has the following format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Column_Index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Index of the corresponding table column.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Name of the corresponding table column.  </text:p>
          </table:table-cell>
        </table:table-row>
        <table:table-row>
          <table:table-cell office:value-type="string" table:style-name="tablecell">
            <text:p text:style-name="tablealignleft"> “Is_Key_Column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1 if the corresponding column is a key column, 0 if it is a data column.  </text:p>
          </table:table-cell>
        </table:table-row>
        <table:table-row>
          <table:table-cell office:value-type="string" table:style-name="tablecell">
            <text:p text:style-name="tablealignleft"> “Column_Typ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0 if the column holds strings, 1 if it holds real numbers.  </text:p>
          </table:table-cell>
        </table:table-row>
        <table:table-row>
          <table:table-cell office:value-type="string" table:style-name="tablecell">
            <text:p text:style-name="tablealignleft"> “Column_Type_Nam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Name of the column type: “string” or “real”.  </text:p>
          </table:table-cell>
        </table:table-row>
      </table:table>
      <text:p text:style-name="Text_20_body">Column Names has the following format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Column_Name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Name of the corresponding table column.  </text:p>
          </table:table-cell>
        </table:table-row>
        <table:table-row>
          <table:table-cell office:value-type="string" table:style-name="tablecell">
            <text:p text:style-name="tablealignleft"> “Column_Index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Index of the corresponding table column.  </text:p>
          </table:table-cell>
        </table:table-row>
      </table:table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info</dc:title>
  </office:meta>
</office:document-meta>
</file>