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oup"/><text:bookmark-start text:name="__RefHeading___group_1"/><text:bookmark-start text:name="group"/>Group<text:bookmark-end text:name="__RefHeading___group_1"/><text:bookmark-end text:name="grou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ecutes the functors it contains as a single step. This container has no effect of its own beyond organizing part of a model visually, or forcing an execution order through its Sequence Input and Sequence Output port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equence Input  </text:p>
          </table:table-cell>
          <table:table-cell office:value-type="string" table:style-name="tablecell">
            <text:p text:style-name="tablealignleft"> <text:a xlink:type="simple" xlink:href="https://www.dinamicaego.com/dokuwiki/doku.php?id=none_type" text:style-name="Internet_20_link" text:visited-style-name="Visited_20_Internet_20_Link">None Type</text:a>  </text:p>
          </table:table-cell>
          <table:table-cell office:value-type="string" table:style-name="tablecell">
            <text:p text:style-name="tablealignleft"> Ensures that the functor connected to this port finishes executing before this container starts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equence Output  </text:p>
          </table:table-cell>
          <table:table-cell office:value-type="string" table:style-name="tablecell">
            <text:p text:style-name="tablealignleft"> <text:a xlink:type="simple" xlink:href="https://www.dinamicaego.com/dokuwiki/doku.php?id=none_type" text:style-name="Internet_20_link" text:visited-style-name="Visited_20_Internet_20_Link">None Type</text:a>  </text:p>
          </table:table-cell>
          <table:table-cell office:value-type="string" table:style-name="tablecell">
            <text:p text:style-name="tablealignleft"> Connect this port to another container's Sequence Input to make this container finish executing before that other container starts.  </text:p>
          </table:table-cell>
        </table:table-row>
      </table:table>
      <text:h text:style-name="Heading_20_2" text:outline-level="2"><text:bookmark-start text:name="__RefHeading___group_6"/><text:bookmark-start text:name="group1"/>Group<text:bookmark-end text:name="__RefHeading___group_6"/><text:bookmark-end text:name="group1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Group is a convenient way to group a set of functors visually; they do not need to be connected to one another to form a data flow chai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rou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roup</dc:title>
  </office:meta>
</office:document-meta>
</file>