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c79bdf8b0572fca16f5279badb0b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3.4680572349859cm"><draw:image xlink:href="Pictures/24c79bdf8b0572fca16f5279badb0bb9.jpg" xlink:type="simple" xlink:show="embed" xlink:actuate="onLoad"/></draw:frame></text:p>
      <text:p text:style-name="Text_20_body"><text:bookmark text:name="guidebook_presentation"/>Argemiro T. Leite-Filho, Juliana L. Davis, Britaldo S. Soares-Filho,  Hermann O. Rodrigues (2019)</text:p>
      <text:p text:style-name="Text_20_body"><draw:frame draw:style-name="media" draw:name="1" text:anchor-type="as-char" draw:z-index="1" svg:width="10.583333333333cm" svg:height="3.4680572349859cm"><draw:image xlink:href="Pictures/24c79bdf8b0572fca16f5279badb0bb9.jpg" xlink:type="simple" xlink:show="embed" xlink:actuate="onLoad"/></draw:frame></text:p>
      <text:p text:style-name="Text_20_body"><text:line-break/>
Argemiro T. Leite-Filho, Juliana L. Davis, Britaldo S. Soares-Filho, Hermann O. Rodrigues (2019)<text:line-break/></text:p>
      <text:p text:style-name="Text_20_body">Av. Antônio Carlos, 6627 - Federal University of Minas Gerais - Campus Pampulha
<text:line-break/>
Remote Sensing Center, Geoscience Institute
<text:line-break/>
31270-901 - Belo Horizonte/ MG - Brazil
<text:line-break/>
Tel + 55(31) 3409-5449 - Fax + 55(31)4409-5410
<text:line-break/>
Email: dinamica@csr.ufmg.br
<text:line-break/>
<text:a xlink:type="simple" xlink:href="http://www.csr.ufmg.br" text:style-name="Internet_20_link" text:visited-style-name="Visited_20_Internet_20_Link">www.csr.ufmg.br</text:a></text:p>
      <text:h text:style-name="Heading_20_2" text:outline-level="2"><text:bookmark-start text:name="__RefHeading___presentation_1"/><text:bookmark-start text:name="presentation"/>Presentation<text:bookmark-end text:name="__RefHeading___presentation_1"/><text:bookmark-end text:name="presentation"/></text:h>
      <text:p text:style-name="Text_20_body">Welcome to Dinamica EGO Guidebook 2.0!</text:p>
      <text:p text:style-name="Text_20_body"><text:span text:style-name="Strong_20_Emphasis">In this section will you learn What this guidebook is about.</text:span></text:p>
      <text:p text:style-name="Text_20_body">The software environment, written in C++ and Java, holds a series of algorithms called functors. Each functor performs an operation. To date, we have implemented the most common spatial analysis algorithms available in commercial GIS (Geographic Information System), plus a series of algorithms especially designed for spatial simulations, including transition functions, calibration and validation method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uidebook_presentation</dc:title>
  </office:meta>
</office:document-meta>
</file>