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not_then"/><text:bookmark-start text:name="__RefHeading___if_not_then_1"/><text:bookmark-start text:name="if_not_then"/>If Not Then<text:bookmark-end text:name="__RefHeading___if_not_then_1"/><text:bookmark-end text:name="if_not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s the functors it contains only when its condition is fals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that determines whether the contained functors execute. The contained functors run when this value is fals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equence In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Ensures that the functor connected to this port finishes executing before this container start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equence Out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Connect this port to another container's Sequence Input to make this container finish executing before that other container star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Condition may be true, and a result produced by the contained functors is used outside the container, connect a matching junction (such as <text:a xlink:type="simple" xlink:href="https://www.dinamicaego.com/dokuwiki/doku.php?id=map_junction" text:style-name="Internet_20_link" text:visited-style-name="Visited_20_Internet_20_Link">Map Junction</text:a> or <text:a xlink:type="simple" xlink:href="https://www.dinamicaego.com/dokuwiki/doku.php?id=value_junction" text:style-name="Internet_20_link" text:visited-style-name="Visited_20_Internet_20_Link">Value Junction</text:a>) after the container, so a value still reaches the rest of the model when the content does not execut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Not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not_then</dc:title>
  </office:meta>
</office:document-meta>
</file>