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dex_or_name"/><text:bookmark-start text:name="__RefHeading___index_or_name_1"/><text:bookmark-start text:name="index_or_name"/>Index Or Name<text:bookmark-end text:name="__RefHeading___index_or_name_1"/><text:bookmark-end text:name="index_or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value that can hold either an index or a name, so that it can be reused as the input to more than one functor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Value or constant representing an index or a nam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Value or constant representing an index or a nam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ndexOr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dex_or_name</dc:title>
  </office:meta>
</office:document-meta>
</file>