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ert_map_layer"/><text:bookmark-start text:name="__RefHeading___insert_map_layer_1"/><text:bookmark-start text:name="insert_map_layer"/>Insert Map Layer<text:bookmark-end text:name="__RefHeading___insert_map_layer_1"/><text:bookmark-end text:name="insert_map_lay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serts or replaces a layer of a map at a given positi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the new layer is inserted into.  </text:p>
          </table:table-cell>
        </table:table-row>
        <table:table-row>
          <table:table-cell office:value-type="string" table:style-name="tablecell">
            <text:p text:style-name="tablealignleft"> Layer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whose first layer will be inserted into Map. Any further layers are ignored.  </text:p>
          </table:table-cell>
        </table:table-row>
        <table:table-row>
          <table:table-cell office:value-type="string" table:style-name="tablecell">
            <text:p text:style-name="tablealignleft"> Layer Position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Position where the layer is inserted. A value of zero, or one greater than Map's current number of layers, appends the new layer at the en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Layer Name  </text:p>
          </table:table-cell>
          <table:table-cell office:value-type="string" table:style-name="tablecell">
            <text:p text:style-name="tablealignleft"> <text:a xlink:type="simple" xlink:href="https://www.dinamicaego.com/dokuwiki/doku.php?id=name_type" text:style-name="Internet_20_link" text:visited-style-name="Visited_20_Internet_20_Link">Name Type</text:a>  </text:p>
          </table:table-cell>
          <table:table-cell office:value-type="string" table:style-name="tablecell">
            <text:p text:style-name="tablealignleft"> Name the layer receives inside Map. If the layer is being replaced and no name is given, the replaced layer's original name is kept; if the layer is being added and no name is given, a unique name is generated automatically.  </text:p>
          </table:table-cell>
          <table:table-cell office:value-type="string" table:style-name="tablecell">
            <text:p text:style-name="tablealignleft"> .none  </text:p>
          </table:table-cell>
        </table:table-row>
        <table:table-row>
          <table:table-cell office:value-type="string" table:style-name="tablecell">
            <text:p text:style-name="tablealignleft"> Replace Layer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layer at Layer Position is replaced by the new layer. If false, the layer currently at that position, and every layer after it, is shifted forward to make room for the new layer. This flag has no effect when the new layer is appended at the end.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containing the new layer alongside the layers it already had.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Only the first layer of Layer is used; any further layers it has are ignored.</text:p>
      <text:p text:style-name="Text_20_body">Layer must already be in the same format as Map; no conversion is performed.</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InsertMapLay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nsert_map_layer</dc:title>
  </office:meta>
</office:document-meta>
</file>