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er_value"/><text:bookmark-start text:name="__RefHeading___integer_value_1"/><text:bookmark-start text:name="integer_value"/>Integer Value<text:bookmark-end text:name="__RefHeading___integer_value_1"/><text:bookmark-end text:name="inte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n integer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teger valu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teger value or constant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as previously known as “Int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e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ger_value</dc:title>
  </office:meta>
</office:document-meta>
</file>