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lesson_24"/><text:bookmark-start text:name="__RefHeading___lesson_24estimating_carbon_dioxide_emissions_from_deforestation_1"/><text:bookmark-start text:name="lesson_24estimating_carbon_dioxide_emissions_from_deforestation"/>LESSON 24: Estimating carbon dioxide emissions from deforestation<text:bookmark-end text:name="__RefHeading___lesson_24estimating_carbon_dioxide_emissions_from_deforestation_1"/><text:bookmark-end text:name="lesson_24estimating_carbon_dioxide_emissions_from_deforestation"/></text:h>
      <text:p text:style-name="Text_20_body"><text:line-break/>
<text:line-break/>
<text:span text:style-name="Emphasis">Lesson under construct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24</dc:title>
  </office:meta>
</office:document-meta>
</file>