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1"/><text:bookmark-start text:name="lesson_4opening_and_saving_maps"/>LESSON 4: Opening and Saving maps<text:bookmark-end text:name="__RefHeading___lesson_4opening_and_saving_maps_1"/><text:bookmark-end text:name="lesson_4opening_and_saving_maps"/></text:h>
      <text:p text:style-name="Text_20_body"><text:line-break/></text:p>
      <text:h text:style-name="Heading_20_5" text:outline-level="5"><text:bookmark-start text:name="__RefHeading___in_this_lesson_we_show_how_to_load_a_map_and_save_it_to_a_different_file_format_2"/><text:bookmark-start text:name="in_this_lesson_we_show_how_to_load_a_map_and_save_it_to_a_different_file_format"/>In this lesson we show how to load a map and save it to a different file format.<text:bookmark-end text:name="__RefHeading___in_this_lesson_we_show_how_to_load_a_map_and_save_it_to_a_different_file_format_2"/><text:bookmark-end text:name="in_this_lesson_we_show_how_to_load_a_map_and_save_it_to_a_different_file_format"/></text:h>
      <text:p text:style-name="Text_20_body"><text:line-break/>
<text:span text:style-name="Strong_20_Emphasis">Which functors will you use in this lesson?</text:span> <text:a xlink:type="simple" xlink:href="https://www.dinamicaego.com/dokuwiki/doku.php?id=load_map" text:style-name="Internet_20_link" text:visited-style-name="Visited_20_Internet_20_Link">Load Map</text:a> and <text:a xlink:type="simple" xlink:href="https://www.dinamicaego.com/dokuwiki/doku.php?id=save_map" text:style-name="Internet_20_link" text:visited-style-name="Visited_20_Internet_20_Link">Save Map</text:a>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Guidebook_Dinamica_5\Database\Climate_bh\air_temperature.tif</text:span>
<text:line-break/>
<text:line-break/>
<text:span text:style-name="Strong_20_Emphasis">Let's go!</text:span>
<text:line-break/>
<text:line-break/>
There are two ways to load a raster file into Dinamica EGO. The first is through the functor <text:a xlink:type="simple" xlink:href="https://www.dinamicaego.com/dokuwiki/doku.php?id=load_map" text:style-name="Internet_20_link" text:visited-style-name="Visited_20_Internet_20_Link">Load Map</text:a>. To do so, click on the Input/Output tab from the Library window, drag a <text:a xlink:type="simple" xlink:href="https://www.dinamicaego.com/dokuwiki/doku.php?id=load_map" text:style-name="Internet_20_link" text:visited-style-name="Visited_20_Internet_20_Link">Load Map</text:a>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text:a xlink:type="simple" xlink:href="https://www.dinamicaego.com/dokuwiki/doku.php?id=load_map" text:style-name="Internet_20_link" text:visited-style-name="Visited_20_Internet_20_Link">Load Map</text:a> functor in the model sketch, click on the file icon to browse to the folder <text:span text:style-name="Source_20_Text">Guidebook_Dinamica_5\Database\Climate_bh\</text:span> and select the air_temperature.tif file. Click OPEN and then OK to choose the map that will be loaded when the model run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text:a xlink:type="simple" xlink:href="https://www.dinamicaego.com/dokuwiki/doku.php?id=load_map" text:style-name="Internet_20_link" text:visited-style-name="Visited_20_Internet_20_Link">Load Map</text:a> functor and then click on the eye button. The map will be opened in Dinamica Map Viewer. Click on the down arrow next to the map name on the map list inside of the map viewer, then click on the Histogram icon to adjust the visualiz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text:a xlink:type="simple" xlink:href="https://www.dinamicaego.com/dokuwiki/doku.php?id=load_map" text:style-name="Internet_20_link" text:visited-style-name="Visited_20_Internet_20_Link">Load Map</text:a>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MUST name alias, add comments on the functors and change their colors. For this, click on the balloon button in the functor action bar.
</text:p>
          </table:table-cell>
        </table:table-row>
      </table:table>
      <text:p text:style-name="Text_20_body"><text:line-break/>
<text:line-break/>
<text:span text:style-name="Strong_20_Emphasis">Learn how to save a map.</text:span> From the Input/Output tab on the Library window grab a Save Map functor and place it on the sketch. In this example we will save the “air_temperature” to another file format. To do so, click on the lightning button in the functor action bar and connect the arrow to the Save Map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text:a xlink:type="simple" xlink:href="https://www.dinamicaego.com/dokuwiki/doku.php?id=save_map" text:style-name="Internet_20_link" text:visited-style-name="Visited_20_Internet_20_Link">Save Map</text:a> functor and click on the file icon. Note that you have to choose the file path and map format. Let’s choose “.ers”. Now, select a path to save your map and name your new file. We suggest to browse to <text:span text:style-name="Source_20_Text">Guidebook_Dinamica_5\Models\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www.dinamicaego.com/dokuwiki/doku.php?id=lesson_5"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