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a47465d0b8ff5b7053cce58af4408868.png"/>
  <manifest:file-entry manifest:media-type="image/png" manifest:full-path="Pictures/79996458fbfa0d6e66e49098a4f5b667.png"/>
  <manifest:file-entry manifest:media-type="image/png" manifest:full-path="Pictures/d363fd24b11653fe23efdbd07148c6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6"/><text:bookmark-start text:name="__RefHeading___lesson_6extracting_the_attributes_and_calculating_basic_statistics_from_a_map_1"/><text:bookmark-start text:name="lesson_6extracting_the_attributes_and_calculating_basic_statistics_from_a_map"/>LESSON 6: Extracting the attributes and calculating basic statistics from a map<text:bookmark-end text:name="__RefHeading___lesson_6extracting_the_attributes_and_calculating_basic_statistics_from_a_map_1"/><text:bookmark-end text:name="lesson_6extracting_the_attributes_and_calculating_basic_statistics_from_a_map"/></text:h>
      <text:p text:style-name="Text_20_body"><text:line-break/>
In this lesson we would like to demonstrate some details on how Dinamica EGO extracts the attributes and calculates basic statistics from a map, creating a table that contains these extracted attributes. 
<text:line-break/>
<text:line-break/>
<text:span text:style-name="Strong_20_Emphasis">Which Functors will you use in this lesson?</text:span> <text:a xlink:type="simple" xlink:href="https://www.dinamicaego.com/dokuwiki/doku.php?id=load_map" text:style-name="Internet_20_link" text:visited-style-name="Visited_20_Internet_20_Link">Load Map</text:a>, <text:a xlink:type="simple" xlink:href="https://www.dinamicaego.com/dokuwiki/doku.php?id=extract_map_attributes" text:style-name="Internet_20_link" text:visited-style-name="Visited_20_Internet_20_Link">Extract Map Attributes</text:a> and Decorate Map Attribute Table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ecorate Map Attribute Table is a submodel (more about that later) and it is stored in the Dinamica Store. To install it go to the menu Tools &gt;&gt; Submodel Store, search for <text:span text:style-name="Source_20_Text">Decorate</text:span>, select the Decorate Map Attribute Table submodel and click on the Install button at the bottom of the Submodel Store window.
</text:p>
          </table:table-cell>
        </table:table-row>
      </table:table>
      <text:p text:style-name="Text_20_body"><text:line-break/>
<text:span text:style-name="Strong_20_Emphasis">Here, we will use</text:span>: The air_temperature raster layer <text:span text:style-name="Source_20_Text">Guidebook_Dinamica_5\Database\Climate_bh\air_temperature.tif</text:span>
<text:line-break/>
<text:line-break/>
<text:span text:style-name="Strong_20_Emphasis">Let's go!</text:span>
<text:line-break/>
<text:line-break/>
First, click on the Input/Output tab, grab and place on the sketch one <text:a xlink:type="simple" xlink:href="https://www.dinamicaego.com/dokuwiki/doku.php?id=load_map" text:style-name="Internet_20_link" text:visited-style-name="Visited_20_Internet_20_Link">Load Map</text:a> and open the air_temperature.tif file. Next, click on the Map Algebra tab, place on the sketch one <text:a xlink:type="simple" xlink:href="https://www.dinamicaego.com/dokuwiki/doku.php?id=calculate_map" text:style-name="Internet_20_link" text:visited-style-name="Visited_20_Internet_20_Link">Calculate Map</text:a> container. Additionally, click on the Map Algebra tab and place one <text:a xlink:type="simple" xlink:href="https://www.dinamicaego.com/dokuwiki/doku.php?id=extract_map_attributes" text:style-name="Internet_20_link" text:visited-style-name="Visited_20_Internet_20_Link">Extract Map Attributes</text:a> and one Decorate Map Attributes Table.
<text:line-break/>
<text:line-break/>
<draw:frame draw:style-name="mediacenter" draw:name="2" text:anchor-type="paragraph" draw:z-index="2" svg:width="13.229166666667cm" svg:height="3.300637156271cm"><draw:image xlink:href="Pictures/a47465d0b8ff5b7053cce58af4408868.png" xlink:type="simple" xlink:show="embed" xlink:actuate="onLoad"/></draw:frame>
<text:line-break/>
<text:line-break/>
Now you can connect the functor <text:a xlink:type="simple" xlink:href="https://www.dinamicaego.com/dokuwiki/doku.php?id=load_map" text:style-name="Internet_20_link" text:visited-style-name="Visited_20_Internet_20_Link">Load Map</text:a> to <text:a xlink:type="simple" xlink:href="https://www.dinamicaego.com/dokuwiki/doku.php?id=extract_map_attributes" text:style-name="Internet_20_link" text:visited-style-name="Visited_20_Internet_20_Link">Extract Map Attributes</text:a> and <text:a xlink:type="simple" xlink:href="https://www.dinamicaego.com/dokuwiki/doku.php?id=extract_map_attributes" text:style-name="Internet_20_link" text:visited-style-name="Visited_20_Internet_20_Link">Extract Map Attributes</text:a> to Decorate Map attributes Table. A Connect Ports window should pop up when making the last connection, connect Attributes to Attribute Lookup Table.
<text:line-break/>
<text:line-break/>
Click once on the Decorate Map Attribute Table to prompt the functor toolbar, then click on the eye icon - Inspect functor. Inside the functor viewer window that will pop up, click on the eye icon - Inspect port output, this will mark the port for inspection. You can close the window, save and run the model.
<text:line-break/>
The final model will look like this: 
<text:line-break/>
<text:line-break/>
<draw:frame draw:style-name="mediacenter" draw:name="3" text:anchor-type="paragraph" draw:z-index="3" svg:width="13.229166666667cm" svg:height="3.2179054054054cm"><draw:image xlink:href="Pictures/79996458fbfa0d6e66e49098a4f5b667.png" xlink:type="simple" xlink:show="embed" xlink:actuate="onLoad"/></draw:frame>
<text:line-break/>
<text:line-break/>
Click again on the eye icon on the functor toolbar of Decorate Map Attribute Table. In the next window the table will be displayed.
<text:line-break/>
<text:line-break/>
<draw:frame draw:style-name="mediacenter" draw:name="4" text:anchor-type="paragraph" draw:z-index="4" svg:width="13.229166666667cm" svg:height="11.608549711496cm"><draw:image xlink:href="Pictures/d363fd24b11653fe23efdbd07148c61b.png" xlink:type="simple" xlink:show="embed" xlink:actuate="onLoad"/></draw:frame>
<text:line-break/>
<text:line-break/>
Congratulations, you have successfully completed this lesson!
<text:line-break/>
<text:line-break/>
☞<text:a xlink:type="simple" xlink:href="https://www.dinamicaego.com/dokuwiki/doku.php?id=lesson_7" text:style-name="Internet_20_link" text:visited-style-name="Visited_20_Internet_20_Link"> Next Lesson</text:a>
<text:line-break/>
☞<text:a xlink:type="simple" xlink:href="https://www.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6</dc:title>
  </office:meta>
</office:document-meta>
</file>