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lookup_table"/><text:bookmark-start text:name="__RefHeading___load_lookup_table_1"/><text:bookmark-start text:name="load_lookup_table"/>Load Lookup Table<text:bookmark-end text:name="__RefHeading___load_lookup_table_1"/><text:bookmark-end text:name="loa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a lookup table from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filename_type" text:style-name="Internet_20_link" text:visited-style-name="Visited_20_Internet_20_Link">Lookup Table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Only two-column CSV (comma-separated values) format is accep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loaded from the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CSV (comma-separated values) file format is supported.</text:p>
      <text:p text:style-name="Text_20_body">If Step is .none, the loaded filename has no numeric suffix.</text:p>
      <text:p text:style-name="Text_20_body">It is possible to load lookup tables from <text:a xlink:type="simple" xlink:href="https://en.wikipedia.org/wiki/zip_(file_format)" text:style-name="Internet_20_link" text:visited-style-name="Visited_20_Internet_20_Link">Zip</text:a> archives; Workdir may point directly to a Zip archive rather than a folder. See <text:a xlink:type="simple" xlink:href="https://www.dinamicaego.com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lookup_table</dc:title>
  </office:meta>
</office:document-meta>
</file>