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map"/><text:bookmark-start text:name="__RefHeading___load_map_1"/><text:bookmark-start text:name="load_map"/>Load Map<text:bookmark-end text:name="__RefHeading___load_map_1"/><text:bookmark-end text:name="load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a map from a file. The file format is determined automatically from the filename's extension. See <text:a xlink:type="simple" xlink:href="https://www.dinamicaego.com/dokuwiki/doku.php?id=load_categorical_map" text:style-name="Internet_20_link" text:visited-style-name="Visited_20_Internet_20_Link">Load Categorical Map</text:a> for loading maps whose cells represent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Map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Additional value to treat as null, alongside the file's own null value if it has one. Useful for assigning a null value to files that do not define one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torage Mode  </text:p>
          </table:table-cell>
          <table:table-cell office:value-type="string" table:style-name="tablecell">
            <text:p text:style-name="tablealignleft"> <text:a xlink:type="simple" xlink:href="https://www.dinamicaego.com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Hint for how the map should be handled: Default follows the memory allocation policy in the application settings; Prefer Memory suggests loading the whole map into memory; Prefer Disk suggests keeping it on disk and loading it on demand, piece by piece; Load As Sparse suggests storing only non-null cells, minimizing storage at the expense of access time. This is only a hint and may be ignored. This is an advanced port.  </text:p>
          </table:table-cell>
          <table:table-cell office:value-type="string" table:style-name="tablecell">
            <text:p text:style-name="tablealignleft"> Default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First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First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one corner of a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X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X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econd Window Coordinate Y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Y coordinate of the opposite corner of the crop window, in the map's projection units. Must lie within the file's extent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Loaded map, or, when the crop window is defined, only the cropped window of i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Null Value is given, any cell already equal to the file's own null value (if it defines one) is converted to Null Value, and any non-null cell that happens to equal Null Value is likewise promoted to null — so a value that meant “no data” before loading still means “no data” after, regardless of how the null definition changed.</text:p>
      <text:p text:style-name="Text_20_body">The crop window (First/Second Window Coordinate X/Y) must either be left entirely at .none, loading the map in full, or have all four coordinates defined together; a partially defined window is not accepted.</text:p>
      <text:p text:style-name="Text_20_body">If Step is .none, the loaded filename has no numeric suffix.</text:p>
      <text:p text:style-name="Text_20_body">For a list of file formats that Load Map can load, the supported <text:a xlink:type="simple" xlink:href="https://en.wikipedia.org/wiki/Map_projection" text:style-name="Internet_20_link" text:visited-style-name="Visited_20_Internet_20_Link">projections</text:a> and <text:a xlink:type="simple" xlink:href="https://en.wikipedia.org/wiki/Datum_(geodesy)" text:style-name="Internet_20_link" text:visited-style-name="Visited_20_Internet_20_Link">datums</text:a>, check the <text:a xlink:type="simple" xlink:href="https://www.dinamicaego.com/dokuwiki/doku.php?id=supported_map_formats#map_formats_supported_for_reading" text:style-name="Internet_20_link" text:visited-style-name="Visited_20_Internet_20_Link">supported map formats</text:a>.</text:p>
      <text:p text:style-name="Text_20_body">It is possible to load maps from <text:a xlink:type="simple" xlink:href="https://en.wikipedia.org/wiki/zip_(file_format)" text:style-name="Internet_20_link" text:visited-style-name="Visited_20_Internet_20_Link">Zip</text:a> archives; Workdir may point directly to a Zip archive rather than a folder. See <text:a xlink:type="simple" xlink:href="https://www.dinamicaego.com/dokuwiki/doku.php?id=useful_tips#loading_files_from_zip_files" text:style-name="Internet_20_link" text:visited-style-name="Visited_20_Internet_20_Link">this useful tip</text:a> to know how to do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www.dinamicaego.com/dokuwiki/doku.php?id=lesson_4" text:style-name="Internet_20_link" text:visited-style-name="Visited_20_Internet_20_Link">Lesson 4: Opening and Saving ma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map</dc:title>
  </office:meta>
</office:document-meta>
</file>