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text_file"/><text:bookmark-start text:name="__RefHeading___load_text_file_1"/><text:bookmark-start text:name="load_text_file"/>Load Text File<text:bookmark-end text:name="__RefHeading___load_text_file_1"/><text:bookmark-end text:name="load_text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Loads text from a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dinamicaego.com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Name and path of the file to load. If no path is given, the file is located relative to the model scrip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of digits used to render Step as a filename suffix. If Step needs more digits than this, it is used unmodified. If zero, no suffix is added. This is an advanced port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, appended to Filename as a numeric suffix; automatically bound to the innermost compatible container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dinamicaego.com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 directory Filename is relative to; may be a folder or a Zip archive. When not bound, the directory containing the script is used. This is an advanced port.  </text:p>
          </table:table-cell>
          <table:table-cell office:value-type="string" table:style-name="tablecell">
            <text:p text:style-name="tablealignleft"> .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ext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ext loaded from the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input_output" text:style-name="Internet_20_link" text:visited-style-name="Visited_20_Internet_20_Link"> Input / 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If Step is .none, the loaded filename has no numeric suffix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Text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text_file</dc:title>
  </office:meta>
</office:document-meta>
</file>