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_policy"/><text:bookmark-start text:name="__RefHeading___log_policy_1"/><text:bookmark-start text:name="log_policy"/>Log Policy<text:bookmark-end text:name="__RefHeading___log_policy_1"/><text:bookmark-end text:name="log_policy"/></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under a specified maximum log level, temporarily overriding the log policy otherwise in effect for as long as its content runs.</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ximum Log Level  </text:p>
          </table:table-cell>
          <table:table-cell office:value-type="string" table:style-name="tablecell">
            <text:p text:style-name="tablealignleft"> <text:a xlink:type="simple" xlink:href="https://www.dinamicaego.com/dokuwiki/doku.php?id=log_tag_type" text:style-name="Internet_20_link" text:visited-style-name="Visited_20_Internet_20_Link">Log Tag Type</text:a>  </text:p>
          </table:table-cell>
          <table:table-cell office:value-type="string" table:style-name="tablecell">
            <text:p text:style-name="tablealignleft"> Maximum log level allowed while the contained functors execute.  </text:p>
          </table:table-cell>
          <table:table-cell office:value-type="string" table:style-name="tablecell">
            <text:p text:style-name="tablealignleft"> Debug 2  </text:p>
          </table:table-cell>
        </table:table-row>
        <table:table-row>
          <table:table-cell office:value-type="string" table:style-name="tablecell">
            <text:p text:style-name="tablealignleft"> Force Specified Log Level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Always use Maximum Log Level, even when the log level already in effect is more restrictive.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When Maximum Log Level is less restrictive than the log level already in effect, or when Force Specified Log Level is true, the log level is temporarily changed to Maximum Log Level while the contained functors execute. The previous log level is always restored afterwards, whether or not an error occur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gPoli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g_policy</dc:title>
  </office:meta>
</office:document-meta>
</file>